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mmastraat 1, 1211 NE Hilversum, Emmastraat 1, Hilversum (vervangen/wijzigen hekwerk); 1955450; 06-07-2026; Status: BOPA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Emmastraat 1, 1211 NE Hilversum, Emmastraat 1, Hilversum (vervangen/wijzigen hekwerk); 1955450; 06-07-2026; Status: BOPA Vergunning verleend, gemeente Hilversum</text:p>
            <text:p text:style-name="common-al">
            
          </text:p>
            <text:p text:style-name="common-al">Verzenddatum: 28-07-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6566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6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6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55450</meta:user-defined>
    <dc:language>nl</dc:language>
    <meta:user-defined meta:name="DC.title">Emmastraat 1, 1211 NE Hilversum, Emmastraat 1, Hilversum (vervangen/wijzigen hekwerk); 1955450; 06-07-2026; Status: BOPA Vergunning verleend, gemeente Hilversum</meta:user-defined>
    <meta:user-defined meta:name="OVERHEIDop.locatietype/OVERHEIDop.gebiedsmarkering">GeometrieRef</meta:user-defined>
    <meta:user-defined meta:name="DCTERMS.W3CDTF/DCTERMS.available">2026-07-30</meta:user-defined>
    <meta:user-defined meta:name="DCTERMS.W3CDTF/OVERHEIDop.jaargang">2026</meta:user-defined>
    <meta:user-defined meta:name="OVERHEIDop.externeBijlage">afwijkvergunning|exb-2026-27221</meta:user-defined>
    <meta:user-defined meta:name="OVERHEIDop.publicationIssue">365663</meta:user-defined>
    <meta:user-defined meta:name="OVERHEIDop.GmbID/DC.identifier">gmb-2026-365663</meta:user-defined>
    <meta:user-defined meta:name="OVERHEIDop.versieInformatie"/>
  </office:meta>
</office:document-meta>
</file>