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Het Vakantiespel van 25 t/m 28 augustus 2026 aan diverse locaties in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28-07-2026 een evenementenvergunning verleend. De gemeente geeft hiermee toestemming voor het evenement Het Vakantiespel van 25 t/m 28 augustus 2026 op de locatie diverse locaties in Alphen aan den Rijn, geregistreerd onder nr. 04843892318.</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6566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6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6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4843892318</meta:user-defined>
    <dc:language>nl</dc:language>
    <meta:user-defined meta:name="OVERHEIDop.locatietype/OVERHEIDop.gebiedsmarkering">Vlak</meta:user-defined>
    <meta:user-defined meta:name="DC.title">Verleende evenementenvergunning voor Het Vakantiespel van 25 t/m 28 augustus 2026 aan diverse locaties in Alphen aan den Rijn</meta:user-defined>
    <meta:user-defined meta:name="DCTERMS.W3CDTF/DCTERMS.available">2026-07-30</meta:user-defined>
    <meta:user-defined meta:name="DCTERMS.W3CDTF/OVERHEIDop.jaargang">2026</meta:user-defined>
    <meta:user-defined meta:name="OVERHEIDop.publicationIssue">365662</meta:user-defined>
    <meta:user-defined meta:name="OVERHEIDop.GmbID/DC.identifier">gmb-2026-365662</meta:user-defined>
    <meta:user-defined meta:name="OVERHEIDop.versieInformatie"/>
  </office:meta>
</office:document-meta>
</file>