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anderen van de kap bijgebouw, Vogelwikke 24, 7242MB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28 juli 2026 de volgende aanvraag voor een Omgevingsvergunning hebben ontvangen:</text:p>
            <text:p text:style-name="common-al">Vogelwikke 24, 7242MB Lochem, het veranderen van de kap bijgebouw, Z2026-01169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6566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1169</meta:user-defined>
    <meta:user-defined meta:name="DCTERMS.abstract">Z2026-01169 Vogelwikke 24, 7242MB Lochem</meta:user-defined>
    <dc:language>nl</dc:language>
    <meta:user-defined meta:name="OVERHEIDop.locatietype/OVERHEIDop.gebiedsmarkering">Vlak</meta:user-defined>
    <meta:user-defined meta:name="DC.title">Aanvraag Omgevingsvergunning voor het veranderen van de kap bijgebouw, Vogelwikke 24, 7242MB Loche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65661</meta:user-defined>
    <meta:user-defined meta:name="OVERHEIDop.GmbID/DC.identifier">gmb-2026-365661</meta:user-defined>
    <meta:user-defined meta:name="OVERHEIDop.versieInformatie"/>
  </office:meta>
</office:document-meta>
</file>