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aanpassen van een oprit, Dalgrond 2, Surhuist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aanpassen van een oprit, Dalgrond 2, Surhuisterveen</text:p>
            <text:p text:style-name="common-al">Zaaknummer: Z2026-001152</text:p>
            <text:p text:style-name="common-al">Zaakadres: Dalgrond 2, Surhuisterveen</text:p>
            <text:p text:style-name="common-al">Omschrijving: het aanpassen van een oprit</text:p>
            <text:p text:style-name="last-al">Datum ontvangst: 27-07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6564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1152</meta:user-defined>
    <meta:user-defined meta:name="DCTERMS.abstract">28/7 uitritten, het aanpassen van een op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aanpassen van een oprit, Dalgrond 2, Surhuisterve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48</meta:user-defined>
    <meta:user-defined meta:name="OVERHEIDop.GmbID/DC.identifier">gmb-2026-365648</meta:user-defined>
    <meta:user-defined meta:name="OVERHEIDop.versieInformatie"/>
  </office:meta>
</office:document-meta>
</file>