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naalstraat 151-H 1054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legaliseren van 2 airco-units op het dak van de uitbouw en het dichtzetten van de patio aan de achterzijde</text:p>
            <text:p text:style-name="common-al">Zaakadres: Kanaalstraat 151-H 1054XD Amsterdam</text:p>
            <text:p text:style-name="common-al">Datum ontvangst: 18-06-2026</text:p>
            <text:p text:style-name="common-al">Zaaknummer: Z2026-027087</text:p>
            <text:p text:style-name="common-al">DSO-nummer: 20260618017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6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87</meta:user-defined>
    <meta:user-defined meta:name="DCTERMS.abstract">legaliseren van 2 airco-units op het dak van de uitbouw en het dichtzetten van de patio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naalstraat 151-H 1054XD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45</meta:user-defined>
    <meta:user-defined meta:name="OVERHEIDop.GmbID/DC.identifier">gmb-2026-365645</meta:user-defined>
    <meta:user-defined meta:name="OVERHEIDop.versieInformatie"/>
  </office:meta>
</office:document-meta>
</file>