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uwmelding - Margarethaweg 1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bouwmelding ontvangen op 30 juni 2026 met zaaknummer <text:span text:style-name="nadrukvet">Z2026-00001169</text:span> voor het bouwen van een vrijstaande woning op de locatie <text:span text:style-name="nadrukvet">Margarethaweg 1 in Terneuzen.</text:span></text:p>
            <text:p text:style-name="common-al">De bouwmelding is op 28 juli 2026 geaccepteerd.</text:p>
            <text:p text:style-name="common-al">Voor meer informatie of met vragen kunt u contact opnemen met team Vergunningen en Planologie via tel. 14 0115.</text:p>
            <text:p text:style-name="common-al">Terneuzen, 6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564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169</meta:user-defined>
    <meta:user-defined meta:name="DCTERMS.abstract">RX-ACTIMLD - Margarethaweg 1 in Terneuzen</meta:user-defined>
    <dc:language>nl</dc:language>
    <meta:user-defined meta:name="OVERHEIDop.locatietype/OVERHEIDop.gebiedsmarkering">Vlak</meta:user-defined>
    <meta:user-defined meta:name="DC.title">Bouwmelding - Margarethaweg 1 in Terneuz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5643</meta:user-defined>
    <meta:user-defined meta:name="OVERHEIDop.GmbID/DC.identifier">gmb-2026-365643</meta:user-defined>
    <meta:user-defined meta:name="OVERHEIDop.versieInformatie"/>
  </office:meta>
</office:document-meta>
</file>