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Live muziek op het terras voor het 1 jarig bestaan van Grand Café Kappers op 1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09697</text:p>
            <text:p text:style-name="common-al">
            <text:span text:style-name="nadrukvet">Ingekomen:</text:span> 27-07-2026</text:p>
            <text:p text:style-name="common-al">
            <text:span text:style-name="nadrukvet">Locatie:</text:span> Kerkstraat 7 7722LR Dalfsen, Kerkstraat 7 7722LR Dalfsen</text:p>
            <text:p text:style-name="common-al">
            <text:span text:style-name="nadrukvet">Projectomschrijving:</text:span> het organiseren van Live muziek op het terras voor het 1 jarig bestaan van Grand Café Kappers op 1 augustus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6563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3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09697</meta:user-defined>
    <meta:user-defined meta:name="DCTERMS.abstract">het organiseren van Live muziek op het terras voor het 1 jarig bestaan van Grand Café Kappers op 1 augustus 2026</meta:user-defined>
    <dc:language>nl</dc:language>
    <meta:user-defined meta:name="OVERHEIDop.locatietype/OVERHEIDop.gebiedsmarkering">Punt</meta:user-defined>
    <meta:user-defined meta:name="DC.title">Ontvangen melding, voor het organiseren van Live muziek op het terras voor het 1 jarig bestaan van Grand Café Kappers op 1 augustus 2026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5637</meta:user-defined>
    <meta:user-defined meta:name="OVERHEIDop.GmbID/DC.identifier">gmb-2026-365637</meta:user-defined>
    <meta:user-defined meta:name="OVERHEIDop.versieInformatie"/>
  </office:meta>
</office:document-meta>
</file>