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verruimen van het sluitingsuur van Liberty's Havana in de nacht van 22, 23 en 24 augustus 2026 i.v.m. Bladel kermis aan Markt 2 5531BA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8-07-2026 een vergunning APV-Bijzondere wet verleend. De gemeente geeft hiermee toestemming voor het verruimen van het sluitingsuur van Liberty's Havana in de nacht van 22, 23 en 24 augustus 2026 i.v.m. Bladel kermis aan Markt 2 5531BA Bladel. Het kenmerk van de gemeente voor deze zaak is ZBLA2026-001274.</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6563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3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3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274</meta:user-defined>
    <meta:user-defined meta:name="DCTERMS.abstract">verruimen van het sluitingsuur van Liberty's Havana in de nacht van 22, 23 en 24 augustus 2026 i.v.m. Bladel kermis</meta:user-defined>
    <dc:language>nl</dc:language>
    <meta:user-defined meta:name="OVERHEIDop.locatietype/OVERHEIDop.gebiedsmarkering">Punt</meta:user-defined>
    <meta:user-defined meta:name="DC.title">Vergunning voor het verruimen van het sluitingsuur van Liberty's Havana in de nacht van 22, 23 en 24 augustus 2026 i.v.m. Bladel kermis aan Markt 2 5531BA Bladel</meta:user-defined>
    <meta:user-defined meta:name="DCTERMS.W3CDTF/DCTERMS.available">2026-07-30</meta:user-defined>
    <meta:user-defined meta:name="DCTERMS.W3CDTF/OVERHEIDop.jaargang">2026</meta:user-defined>
    <meta:user-defined meta:name="OVERHEIDop.publicationIssue">365636</meta:user-defined>
    <meta:user-defined meta:name="OVERHEIDop.GmbID/DC.identifier">gmb-2026-365636</meta:user-defined>
    <meta:user-defined meta:name="OVERHEIDop.versieInformatie"/>
  </office:meta>
</office:document-meta>
</file>