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uitbreiden woning, aan Vorrelveen 22, 9411VP Beilen, Z2026-0000105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Vorrelveen 22, 9411VP Beilen, uitbreiden woning, 20 juli 2026</text:p>
            <text:p text:style-name="common-al">De aanvraag is geregistreerd onder kenmerk Z2026-00001055</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de woning uit te breide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56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55</meta:user-defined>
    <meta:user-defined meta:name="DCTERMS.abstract">Betreft: Besluit (met BOPA) op locatie Vorrelveen 22, 9411VP Beilen</meta:user-defined>
    <dc:language>nl</dc:language>
    <meta:user-defined meta:name="DC.title">Toestemming (met BOPA) voor uitbreiden woning, aan Vorrelveen 22, 9411VP Beilen, Z2026-00001055</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15</meta:user-defined>
    <meta:user-defined meta:name="OVERHEIDop.publicationIssue">365628</meta:user-defined>
    <meta:user-defined meta:name="OVERHEIDop.GmbID/DC.identifier">gmb-2026-365628</meta:user-defined>
    <meta:user-defined meta:name="OVERHEIDop.versieInformatie"/>
  </office:meta>
</office:document-meta>
</file>