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erssenerweg 358, 6224AL Maastricht. Kennisgeving nieuwe aanvraag omgevingsvergunning, wijzigingsvergunning emissienormen geluid en HF - Z2026-000080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181</text:p>
            <text:p text:style-name="common-al">
            <text:span text:style-name="nadrukvet">Meerssenerweg 358, 6224AL Maastricht</text:span>
          </text:p>
            <text:p text:style-name="common-al">
            <text:span text:style-name="nadrukvet">wijzigingsvergunning emissienormen geluid en HF - Z2026-00008010</text:span>
          </text:p>
            <text:p text:style-name="common-al"/>
            <text:p text:style-name="common-al">
            <text:span text:style-name="nadrukvet">Datum ontvangst aanvraag:</text:span> 20 juli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6562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2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2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6181</meta:user-defined>
    <dc:language>nl</dc:language>
    <meta:user-defined meta:name="OVERHEIDop.locatietype/OVERHEIDop.gebiedsmarkering">Punt</meta:user-defined>
    <meta:user-defined meta:name="DC.title">Meerssenerweg 358, 6224AL Maastricht. Kennisgeving nieuwe aanvraag omgevingsvergunning, wijzigingsvergunning emissienormen geluid en HF - Z2026-00008010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27</meta:user-defined>
    <meta:user-defined meta:name="OVERHEIDop.GmbID/DC.identifier">gmb-2026-365627</meta:user-defined>
    <meta:user-defined meta:name="OVERHEIDop.versieInformatie"/>
  </office:meta>
</office:document-meta>
</file>