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het verwijderen van asbest aan Ottersweg 2 te Zieuwen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ontvangen sloopmeldingen:</text:span>
          </text:p>
            <text:p text:style-name="common-al">(Zieuwent)</text:p>
            <text:list text:style-name="id1-3-2-1-1-3">
              <text:list-item text:style-override="id1-3-2-1-1-3-1">
                <text:number>•</text:number>
                <text:p text:style-name="al">Ottersweg 2, het verwijderen van asbest, ontvangen 23-7-2026</text:p>
              </text:list-item>
            </text:list>
            <text:p text:style-name="common-al">Tegen deze melding(en) is geen bezwaar en beroep mogelijk. </text:p>
            <text:p text:style-name="last-al">Voor meer informatie over deze melding(en) kunt u terecht bij de afdeling Omgev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65607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60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60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Oost Gelr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DC.title">Melding voor het verwijderen van asbest aan Ottersweg 2 te Zieuwent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607</meta:user-defined>
    <meta:user-defined meta:name="OVERHEIDop.GmbID/DC.identifier">gmb-2026-365607</meta:user-defined>
    <meta:user-defined meta:name="OVERHEIDop.versieInformatie"/>
  </office:meta>
</office:document-meta>
</file>