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 uit de woning aan Jacob Catsstraat 3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Jacob Catsstraat 3, het verwijderen van asbest uit de woning, ontvangen 24-7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60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0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0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Melding voor het verwijderen van asbest uit de woning aan Jacob Catsstraat 3 te Lichtenvoor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04</meta:user-defined>
    <meta:user-defined meta:name="OVERHEIDop.GmbID/DC.identifier">gmb-2026-365604</meta:user-defined>
    <meta:user-defined meta:name="OVERHEIDop.versieInformatie"/>
  </office:meta>
</office:document-meta>
</file>