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afelbergweg 2B 1105B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gedeelte van de bestaande gevelreclame, plaatsen nieuwe gevelreclame en het wijzigen van het uiterlijk van het gebouw</text:p>
            <text:p text:style-name="common-al">Besluit: verleend</text:p>
            <text:p text:style-name="common-al">Besluit verzonden op: 23-07-2026</text:p>
            <text:p text:style-name="common-al">Zaakadres: Tafelbergweg 2B 1105BN Amsterdam</text:p>
            <text:p text:style-name="common-al">Zaaknummer: Z2026-024822</text:p>
            <text:p text:style-name="common-al">DSO-nummer: 202606080047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24822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57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7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7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24822</meta:user-defined>
    <meta:user-defined meta:name="DCTERMS.abstract">vervangen van de gedeelte van de bestaande gevelreclame, plaatsen nieuwe gevelreclame en het wijzigen van het uiterlijk va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Tafelbergweg 2B 1105B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579</meta:user-defined>
    <meta:user-defined meta:name="OVERHEIDop.GmbID/DC.identifier">gmb-2026-365579</meta:user-defined>
    <meta:user-defined meta:name="OVERHEIDop.versieInformatie"/>
  </office:meta>
</office:document-meta>
</file>