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edrijfspand aan Noordgang ongenummerd (GLO F 1261)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Noordgang ongenummerd (GLO F 1261), het bouwen van een bedrijfspand, ingekomen 20-7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5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bedrijfspand aan Noordgang ongenummerd (GLO F 1261)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70</meta:user-defined>
    <meta:user-defined meta:name="OVERHEIDop.GmbID/DC.identifier">gmb-2026-365570</meta:user-defined>
    <meta:user-defined meta:name="OVERHEIDop.versieInformatie"/>
  </office:meta>
</office:document-meta>
</file>