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Kerkvonder e.o., Ven-Zelderhei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Gennep bekend dat een melding is ontvangen voor het 72613083 Herinrichting Kerkvonder Ven Zelderheide 1 op locatie Kerkvonder e.o., Ven-Zelderheide. De melding is geregistreerd onder zaaknummer Z2026-00006758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Anders dan in een oppervlaktewaterlichaam opslaan, zeven, mechanisch ontwateren of samenvoegen van zonder bewerking herbruikbare grond of baggerspecie</text:p>
              </text:list-item>
            </text:list>
            <text:p text:style-name="common-al">Op de locatie wordt tijdelijk grond opgeslagen met de kwaliteit landbouw/natuur.</text:p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Genn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6556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6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6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ennep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6758</meta:user-defined>
    <meta:user-defined meta:name="DCTERMS.abstract">Betreft: Melding op locatie Kerkvonder e.o., Ven-Zelderheide</meta:user-defined>
    <dc:language>nl</dc:language>
    <meta:user-defined meta:name="OVERHEIDop.locatietype/OVERHEIDop.gebiedsmarkering">Vlak</meta:user-defined>
    <meta:user-defined meta:name="DC.title">Kennisgeving ontvangst melding, Kerkvonder e.o., Ven-Zelderhei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567</meta:user-defined>
    <meta:user-defined meta:name="OVERHEIDop.GmbID/DC.identifier">gmb-2026-365567</meta:user-defined>
    <meta:user-defined meta:name="OVERHEIDop.versieInformatie"/>
  </office:meta>
</office:document-meta>
</file>