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Bruiss Festival op 29 en 30 augustus 2026, Burgemeester Rasterhofflaan 1, 8606 KZ Snee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Bruiss Festival op 29 en 30 augustus 2026. Het is een familiefestival met zang, theater, eten en drankjes. 29 augustus 2026 si dit van 19:00-23:00 uur en 30 augustus 2026, tussen 12:00 en 19:00 uur.</text:p>
            <text:p text:style-name="common-al">Het besluit is verzonden op 28-07-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001.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6555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5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5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001</meta:user-defined>
    <meta:user-defined meta:name="DCTERMS.abstract">Evenementenvergunning voor het evenement Bruiss Festival op 29 en 30 augustus 2026, Burgemeester Rasterhofflaan 1, 8606 KZ Sneek.</meta:user-defined>
    <dc:language>nl</dc:language>
    <meta:user-defined meta:name="OVERHEIDop.locatietype/OVERHEIDop.gebiedsmarkering">Punt</meta:user-defined>
    <meta:user-defined meta:name="DC.title">Verleende evenementenvergunning voor Bruiss Festival op 29 en 30 augustus 2026, Burgemeester Rasterhofflaan 1, 8606 KZ Sneek</meta:user-defined>
    <meta:user-defined meta:name="DCTERMS.W3CDTF/DCTERMS.available">2026-07-30</meta:user-defined>
    <meta:user-defined meta:name="DCTERMS.W3CDTF/OVERHEIDop.jaargang">2026</meta:user-defined>
    <meta:user-defined meta:name="OVERHEIDop.publicationIssue">365559</meta:user-defined>
    <meta:user-defined meta:name="OVERHEIDop.GmbID/DC.identifier">gmb-2026-365559</meta:user-defined>
    <meta:user-defined meta:name="OVERHEIDop.versieInformatie"/>
  </office:meta>
</office:document-meta>
</file>