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ntelmeeuwpad achter 6 te IJmuiden, tijdelijk (t/m augustus 2026) plaatsen t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Mantelmeeuwpad achter 6 te IJmuiden, tijdelijk (t/m augustus 2026) plaatsen te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Mantelmeeuwpad achter 6, tijdelijk (t/m augustus 2026) plaatsen tent (28-07-2026) 04534118893</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18893" xlink:type="simple">https://eloket.velsen.nl/o/search?q=04534118893</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6554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4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4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18893</meta:user-defined>
    <dc:language>nl</dc:language>
    <meta:user-defined meta:name="OVERHEIDop.locatietype/OVERHEIDop.gebiedsmarkering">Vlak</meta:user-defined>
    <meta:user-defined meta:name="DC.title">Verleende omgevingsvergunning Mantelmeeuwpad achter 6 te IJmuiden, tijdelijk (t/m augustus 2026) plaatsen tent</meta:user-defined>
    <meta:user-defined meta:name="DCTERMS.W3CDTF/DCTERMS.available">2026-07-30</meta:user-defined>
    <meta:user-defined meta:name="DCTERMS.W3CDTF/OVERHEIDop.jaargang">2026</meta:user-defined>
    <meta:user-defined meta:name="OVERHEIDop.publicationIssue">365540</meta:user-defined>
    <meta:user-defined meta:name="OVERHEIDop.GmbID/DC.identifier">gmb-2026-365540</meta:user-defined>
    <meta:user-defined meta:name="OVERHEIDop.versieInformatie"/>
  </office:meta>
</office:document-meta>
</file>