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Bomenbuurt te Rij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Rijswijk kennis van de ontvangst op 23 juli 2026 van een melding zoals bedoeld in hoofdstuk 4 van het Besluit activiteiten leefomgeving (Bal). De melding betreft het toepassen van 516 m³ grond t.b.v. het aanvullen van een kabels- en leidingensleuf. De locatie betreft <text:span text:style-name="nadrukvet">Bomenbuurt te Rijswijk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786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6553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ijs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516 m³ grond t.b.v. het aanvullen van een kabels- en leidingensleuf.</meta:user-defined>
    <dc:language>nl</dc:language>
    <meta:user-defined meta:name="OVERHEIDop.locatietype/OVERHEIDop.gebiedsmarkering">Vlak</meta:user-defined>
    <meta:user-defined meta:name="DC.title">Kennisgeving melding milieubelastende activiteit(en), Bomenbuurt te Rijs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38</meta:user-defined>
    <meta:user-defined meta:name="OVERHEIDop.GmbID/DC.identifier">gmb-2026-365538</meta:user-defined>
    <meta:user-defined meta:name="OVERHEIDop.versieInformatie"/>
  </office:meta>
</office:document-meta>
</file>