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verbreden van een inrit, Betonwei 3, Harkem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verbreden van een inrit, Betonwei 3, Harkema</text:p>
            <text:p text:style-name="common-al">Zaaknummer: Z2026-001151</text:p>
            <text:p text:style-name="common-al">Zaakadres: Betonwei 3, Harkema</text:p>
            <text:p text:style-name="common-al">Omschrijving: het verbreden van een inrit</text:p>
            <text:p text:style-name="last-al">Datum ontvangst: 27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655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151</meta:user-defined>
    <meta:user-defined meta:name="DCTERMS.abstract">het verbreden van een in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verbreden van een inrit, Betonwei 3, Harkem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36</meta:user-defined>
    <meta:user-defined meta:name="OVERHEIDop.GmbID/DC.identifier">gmb-2026-365536</meta:user-defined>
    <meta:user-defined meta:name="OVERHEIDop.versieInformatie"/>
  </office:meta>
</office:document-meta>
</file>