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kappen van een esdoorn (Acer platanoides), Tungeler Dorpsstraat perceel AC 840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omgevingsvergunning hebben verleend voor het kappen van een esdoorn (Acer platanoides) op locatie Tungeler Dorpsstraat perceel AC 840 Weert.</text:p>
            <text:p text:style-name="common-al">De omgevingsvergunning is geregistreerd onder zaaknummer Z2026-00001483. Het besluit is op 28 juli 2026 genomen en bekend gemaakt (verzonden) aan de aanvrager.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het college van burgemeester en wethouders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6553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53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53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483</meta:user-defined>
    <meta:user-defined meta:name="DCTERMS.abstract">Betreft: Besluit op locatie Tungeler Dorpsstraat perceel AC 840 Weert</meta:user-defined>
    <dc:language>nl</dc:language>
    <meta:user-defined meta:name="OVERHEIDop.locatietype/OVERHEIDop.gebiedsmarkering">Vlak</meta:user-defined>
    <meta:user-defined meta:name="DC.title">Toestemming voor het kappen van een esdoorn (Acer platanoides), Tungeler Dorpsstraat perceel AC 840 Weer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534</meta:user-defined>
    <meta:user-defined meta:name="OVERHEIDop.GmbID/DC.identifier">gmb-2026-365534</meta:user-defined>
    <meta:user-defined meta:name="OVERHEIDop.versieInformatie"/>
  </office:meta>
</office:document-meta>
</file>