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organiseren van Dremptse Kermis 19 t/m 21 september 2026 aan de Hulsevoortseweg 1 (Theo Hoppenreijs kermisplein)</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organiseren van Dremptse Kermis 19 t/m 21 september 2026. De gemeente geeft toestemming voor het organiseren van Dremptse Kermis 19 t/m 21 september 2026 aan de Hulsevoortseweg 1 (Theo Hoppenreijs kermisplein).</text:p>
            <text:p text:style-name="common-al">
            <text:span text:style-name="nadrukvet">Waarom publiceert de gemeente dit bericht?</text:span>
          </text:p>
            <text:p text:style-name="common-al">De evenementenvergunning wordt bij de gemeente aangevraagd om toestemming te krijgen voor het organiseren van Dremptse Kermis 19 t/m 21 september 2026.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753d297d-2d95-41c4-97f9-d76ea6bac942"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1803.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8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6553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3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3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onckhorst</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1803</meta:user-defined>
    <meta:user-defined meta:name="DCTERMS.abstract">Betreft: Beschikking op aanvraag op locatie Hulsevoortseweg 1 (Theo Hoppenreijs kermisplein)</meta:user-defined>
    <dc:language>nl</dc:language>
    <meta:user-defined meta:name="OVERHEIDop.locatietype/OVERHEIDop.gebiedsmarkering">Punt</meta:user-defined>
    <meta:user-defined meta:name="DC.title">Besluit voor het organiseren van Dremptse Kermis 19 t/m 21 september 2026 aan de Hulsevoortseweg 1 (Theo Hoppenreijs kermisplein)</meta:user-defined>
    <meta:user-defined meta:name="OVERHEIDop.datumEindeReactietermijn">2026-09-08</meta:user-defined>
    <meta:user-defined meta:name="OVERHEIDop.terinzageleggingBG">https://jeleefomgeving.nl/inzien/813647290/753d297d-2d95-41c4-97f9-d76ea6bac942</meta:user-defined>
    <meta:user-defined meta:name="DCTERMS.W3CDTF/DCTERMS.available">2026-07-30</meta:user-defined>
    <meta:user-defined meta:name="DCTERMS.W3CDTF/OVERHEIDop.jaargang">2026</meta:user-defined>
    <meta:user-defined meta:name="OVERHEIDop.publicationIssue">365530</meta:user-defined>
    <meta:user-defined meta:name="OVERHEIDop.GmbID/DC.identifier">gmb-2026-365530</meta:user-defined>
    <meta:user-defined meta:name="OVERHEIDop.versieInformatie"/>
  </office:meta>
</office:document-meta>
</file>