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van Starkenborghkan Zz 4, 9801 TA Zuidhorn, Verzoeklocatie 20260622002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6-2026 heeft de gemeente Westerkwartier een melding ontvangen voor activiteiten waarvoor geen vergunningplicht geldt op de locatie van Starkenborghkan Zz 4 in Zuidhorn. De melding is geregistreerd onder zaaknummer 2026191950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Slopen van een bouwwerk of gedeelte daarvan of asbest verwij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654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195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st melding: Melding sloopactiviteit - van Starkenborghkan Zz 4, 9801 TA Zuidhorn, Verzoeklocatie 2026062200209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92</meta:user-defined>
    <meta:user-defined meta:name="OVERHEIDop.GmbID/DC.identifier">gmb-2026-365492</meta:user-defined>
    <meta:user-defined meta:name="OVERHEIDop.versieInformatie"/>
  </office:meta>
</office:document-meta>
</file>