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Kabels en leidingen instemmingsbesluit op locatie Loenensedwarsstraat 2, 6677PM Slijk-E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aanleggen van kabels. Het besluit is verleend:</text:p>
            <text:p text:style-name="common-al">
            <text:span text:style-name="nadrukvet">Locatie: </text:span>Loenensedwarsstraat 2, 6677PM Slijk-Ewijk</text:p>
            <text:p text:style-name="common-al">
            <text:span text:style-name="nadrukvet">Zaaknummer: </text:span>Z2026-01329</text:p>
            <text:p text:style-name="common-al">
            <text:span text:style-name="nadrukvet">Datum besluit:</text:span> 27 juli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Kabels en leidingen instemmingsbesluit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8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6547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329</meta:user-defined>
    <meta:user-defined meta:name="DCTERMS.abstract">Betreft: het aanleggen van kabels op locatie Loenensedwarsstraat 2, 6677PM Slijk-Ewijk, vergunning verleend op 27 juli 2026 volgens reguliere voorbereidingsprocedure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Kennisgeving besluit Kabels en leidingen instemmingsbesluit op locatie Loenensedwarsstraat 2, 6677PM Slijk-Ewij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76</meta:user-defined>
    <meta:user-defined meta:name="OVERHEIDop.GmbID/DC.identifier">gmb-2026-365476</meta:user-defined>
    <meta:user-defined meta:name="OVERHEIDop.versieInformatie"/>
  </office:meta>
</office:document-meta>
</file>