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ometensingel 52, 1033 B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KC Tuindorp</text:p>
            <text:p text:style-name="common-al">Besluit: verleend</text:p>
            <text:p text:style-name="common-al">Besluit verzonden op: 27-07-2026</text:p>
            <text:p text:style-name="common-al">Zaakadres: Kometensingel 52, 1033 BW</text:p>
            <text:p text:style-name="common-al">Zaaknummer: Z2026-023725</text:p>
            <text:p text:style-name="common-al">DSO-nummer: 202606010065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23725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7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547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23725</meta:user-defined>
    <meta:user-defined meta:name="DCTERMS.abstract">IKC Tuindorp</meta:user-defined>
    <dc:language>nl</dc:language>
    <meta:user-defined meta:name="OVERHEIDop.locatietype/OVERHEIDop.gebiedsmarkering">Vlak</meta:user-defined>
    <meta:user-defined meta:name="DC.title">Besluit omgevingsvergunning reguliere procedure verleend Kometensingel 52, 1033 BW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70</meta:user-defined>
    <meta:user-defined meta:name="OVERHEIDop.GmbID/DC.identifier">gmb-2026-365470</meta:user-defined>
    <meta:user-defined meta:name="OVERHEIDop.versieInformatie"/>
  </office:meta>
</office:document-meta>
</file>