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een loterij aan muziekvereniging Lumio in de periode van 5 oktober tot en met 1 november 2026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terijvergunning</text:span>
          </text:p>
            <text:p text:style-name="common-al">Vergunning verleend voor het organiseren van een loterij aan muziekvereniging Lumio in Lichtenvoorde in de periode van 5 oktober tot en met 1 november 2026</text:p>
            <text:p text:style-name="common-al">Datum besluit: 21 juli 2026</text:p>
            <text:p text:style-name="common-al">Zaaknummer: 30874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45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30874-2026</meta:user-defined>
    <dc:language>nl</dc:language>
    <meta:user-defined meta:name="OVERHEIDop.locatietype/OVERHEIDop.gebiedsmarkering">Woonplaats</meta:user-defined>
    <meta:user-defined meta:name="DC.title">Toestemming voor het organiseren van een loterij aan muziekvereniging Lumio in de periode van 5 oktober tot en met 1 november 2026 te Lichtenvoor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54</meta:user-defined>
    <meta:user-defined meta:name="OVERHEIDop.GmbID/DC.identifier">gmb-2026-365454</meta:user-defined>
    <meta:user-defined meta:name="OVERHEIDop.versieInformatie"/>
  </office:meta>
</office:document-meta>
</file>