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omgevingsvergunning met reguliere procedure, Ambachtsherenweg 74: het realiseren van een dakkapel aan de voorzijde van de woning, Ambachtsherenweg 74 2381VR Zoeter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trokken omgevingsvergunning met reguliere procedure</text:p>
            <text:p text:style-name="common-al">
            <text:span text:style-name="nadrukvet">Kenmerk:</text:span> Z26-048038</text:p>
            <text:p text:style-name="common-al">
            <text:span text:style-name="nadrukvet">Locatie:</text:span> Ambachtsherenweg 74 2381VR Zoeterwoude</text:p>
            <text:p text:style-name="common-al">
            <text:span text:style-name="nadrukvet">Projectomschrijving:</text:span> het realiseren van een dakkapel aan de voorzijde van de woning</text:p>
            <text:p text:style-name="last-al">De aanvraag is ingetrokken door de initiatiefne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woude</text:p>
            </table:table-cell>
            <table:table-cell office:value-type="string" table:style-name="header.C">
              <text:p text:style-name="headerright"><text:span text:style-name="nr">Nr. 36545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woude</meta:user-defined>
    <meta:user-defined meta:name="OVERHEID.Gemeente/OVERHEID.authority">Zoeter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-048038</meta:user-defined>
    <meta:user-defined meta:name="DCTERMS.abstract">Ambachtsherenweg 74: het realiseren van een dakkapel aan de voorzijd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omgevingsvergunning met reguliere procedure, Ambachtsherenweg 74: het realiseren van een dakkapel aan de voorzijde van de woning, Ambachtsherenweg 74 2381VR Zoeterwou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53</meta:user-defined>
    <meta:user-defined meta:name="OVERHEIDop.GmbID/DC.identifier">gmb-2026-365453</meta:user-defined>
    <meta:user-defined meta:name="OVERHEIDop.versieInformatie"/>
  </office:meta>
</office:document-meta>
</file>