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chotersingel 9 0001 t/m 9 0035 2021GA Haarlem, 0392-2026-0124479, het vervangen van balkonhekken, beglazing en delen van de houten kozijnen , ontvangen op 27-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544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4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4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4479</meta:user-defined>
    <meta:user-defined meta:name="DCTERMS.abstract">het vervangen van balkonhekken, beglazing en delen van de houten kozijnen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Schotersingel 9 0001 t/m 9 0035 2021GA Haarlem, 0392-2026-0124479, het vervangen van balkonhekken, beglazing en delen van de houten kozijnen , ontvangen op 27-07-2026</meta:user-defined>
    <meta:user-defined meta:name="DCTERMS.W3CDTF/DCTERMS.available">2026-07-30</meta:user-defined>
    <meta:user-defined meta:name="DCTERMS.W3CDTF/OVERHEIDop.jaargang">2026</meta:user-defined>
    <meta:user-defined meta:name="OVERHEIDop.publicationIssue">365444</meta:user-defined>
    <meta:user-defined meta:name="OVERHEIDop.GmbID/DC.identifier">gmb-2026-365444</meta:user-defined>
    <meta:user-defined meta:name="OVERHEIDop.versieInformatie"/>
  </office:meta>
</office:document-meta>
</file>