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bouwbord 10 augustus t/m 13 november 2026 - 't Stap,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t Stap, Drachten, het plaatsen van een bouwbord 10 augustus t/m 13 november 2026, ontvangen: 28 juli 2026. De aanvraag is geregistreerd onder zaaknummer Z2026-00002352.</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54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352</meta:user-defined>
    <meta:user-defined meta:name="DCTERMS.abstract">Aanvraag omgevingsvergunning: 't Stap, Drachten, het plaatsen van een bouwbord 10 augustus t/m 13 november 2026, ontvangen: 28 juli 2026, zaaknummer: Z2026-00002352</meta:user-defined>
    <dc:language>nl</dc:language>
    <meta:user-defined meta:name="OVERHEIDop.locatietype/OVERHEIDop.gebiedsmarkering">Vlak</meta:user-defined>
    <meta:user-defined meta:name="DC.title">Gemeente Smallingerland - aanvraag omgevingsvergunning - het plaatsen van een bouwbord 10 augustus t/m 13 november 2026 - 't Stap, Drachten</meta:user-defined>
    <meta:user-defined meta:name="DCTERMS.W3CDTF/DCTERMS.available">2026-07-30</meta:user-defined>
    <meta:user-defined meta:name="DCTERMS.W3CDTF/OVERHEIDop.jaargang">2026</meta:user-defined>
    <meta:user-defined meta:name="OVERHEIDop.publicationIssue">365430</meta:user-defined>
    <meta:user-defined meta:name="OVERHEIDop.GmbID/DC.identifier">gmb-2026-365430</meta:user-defined>
    <meta:user-defined meta:name="OVERHEIDop.versieInformatie"/>
  </office:meta>
</office:document-meta>
</file>