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kermisactiviteiten op 15, 16 en 17 augustus 2026 aan Markt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</text:span>
          </text:p>
            <text:p text:style-name="common-al">Vergunning verleend aan de horeca Markt Groenlo voor het organiseren van kermisactiviteiten op 15, 16 en 17 augustus 2026</text:p>
            <text:p text:style-name="common-al">Datum besluit: 21 juli 2026</text:p>
            <text:p text:style-name="common-al">Zaaknummer: 33187-2026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42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2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2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33187-2026</meta:user-defined>
    <dc:language>nl</dc:language>
    <meta:user-defined meta:name="OVERHEIDop.locatietype/OVERHEIDop.gebiedsmarkering">Weg</meta:user-defined>
    <meta:user-defined meta:name="DC.title">Toestemming voor het organiseren van kermisactiviteiten op 15, 16 en 17 augustus 2026 aan Markt te Groen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25</meta:user-defined>
    <meta:user-defined meta:name="OVERHEIDop.GmbID/DC.identifier">gmb-2026-365425</meta:user-defined>
    <meta:user-defined meta:name="OVERHEIDop.versieInformatie"/>
  </office:meta>
</office:document-meta>
</file>