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5^1 kap woning (tussenwoning), Klumpershof 24 (voorlopig adres)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Klumpershof 24  (voorlopig adres)  Broekland</text:p>
            <text:p text:style-name="common-al">
            <text:span text:style-name="nadrukvet">Zaakomschrijving:</text:span> het bouwen van een 5^1 kap woning (tussenwoning)</text:p>
            <text:p text:style-name="common-al">
            <text:span text:style-name="nadrukvet">Zaaknummer:</text:span> 0177ESUITE59259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59259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5925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6542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92592026</meta:user-defined>
    <meta:user-defined meta:name="DCTERMS.abstract">het bouwen van een 5^1 kap woning (tussenwoning)</meta:user-defined>
    <dc:language>nl</dc:language>
    <meta:user-defined meta:name="OVERHEIDop.locatietype/OVERHEIDop.gebiedsmarkering">Punt</meta:user-defined>
    <meta:user-defined meta:name="DC.title">Ontvangen aanvraag voor een omgevingsvergunning, het bouwen van een 5^1 kap woning (tussenwoning), Klumpershof 24 (voorlopig adres) Broekla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21</meta:user-defined>
    <meta:user-defined meta:name="OVERHEIDop.GmbID/DC.identifier">gmb-2026-365421</meta:user-defined>
    <meta:user-defined meta:name="OVERHEIDop.versieInformatie"/>
  </office:meta>
</office:document-meta>
</file>