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Daniël Stalpertstraat 83-1V 1072XC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maken (legaliseren) van een muurdoorbraak ter hoogte van de eerste verdieping</text:p>
            <text:p text:style-name="common-al">Besluit: verleend</text:p>
            <text:p text:style-name="common-al">Besluit verzonden op: 27-07-2026</text:p>
            <text:p text:style-name="common-al">Zaakadres: Daniël Stalpertstraat 83-1V 1072XC Amsterdam</text:p>
            <text:p text:style-name="common-al">Zaaknummer: Z2026-019959</text:p>
            <text:p text:style-name="common-al">DSO-nummer: 2026050600398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administratie.sdz@amsterdam.nl?Subject=Dossiernummer Z2026-019959" xlink:type="simple">vth.administratie.sdz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7-07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5405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405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405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9959</meta:user-defined>
    <meta:user-defined meta:name="DCTERMS.abstract">maken (legaliseren) van een muurdoorbraak ter hoogte van de eerste verdieping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Daniël Stalpertstraat 83-1V 1072XC Amsterdam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405</meta:user-defined>
    <meta:user-defined meta:name="OVERHEIDop.GmbID/DC.identifier">gmb-2026-365405</meta:user-defined>
    <meta:user-defined meta:name="OVERHEIDop.versieInformatie"/>
  </office:meta>
</office:document-meta>
</file>