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26 september 2026 aan Lijsterbesstraat/Vogelkersstraat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aan de Lijsterbesstraat/Vogelkersstraat in Lichtenvoorde op 26 september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6538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8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8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Melding voor het organiseren van een buurtfeest op 26 september 2026 aan Lijsterbesstraat/Vogelkersstraat te Lichtenvoord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89</meta:user-defined>
    <meta:user-defined meta:name="OVERHEIDop.GmbID/DC.identifier">gmb-2026-365389</meta:user-defined>
    <meta:user-defined meta:name="OVERHEIDop.versieInformatie"/>
  </office:meta>
</office:document-meta>
</file>