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akhuisstraat 102 Schiphol, 71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phol Nederland B.V.</text:p>
            <text:p text:style-name="common-al">Zaaknummer: OD2026-0047409</text:p>
            <text:p text:style-name="common-al">DSO nummer: 2026072101008</text:p>
            <text:p text:style-name="common-al">Ontvangstdatum melding: 21-07-2026</text:p>
            <text:p text:style-name="common-al">Namens: Gemeente Haarlemmermeer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537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7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7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409</meta:user-defined>
    <meta:user-defined meta:name="DCTERMS.abstract">BZ-SvH-2604L1-VDR Bouwroute Handelskade</meta:user-defined>
    <dc:language>nl</dc:language>
    <meta:user-defined meta:name="OVERHEIDop.locatietype/OVERHEIDop.gebiedsmarkering">Vlak</meta:user-defined>
    <meta:user-defined meta:name="DC.title">Melding toepassen grond en baggerspecie - Nabij Pakhuisstraat 102 Schiphol, 71 meter richting noordoost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79</meta:user-defined>
    <meta:user-defined meta:name="OVERHEIDop.GmbID/DC.identifier">gmb-2026-365379</meta:user-defined>
    <meta:user-defined meta:name="OVERHEIDop.versieInformatie"/>
  </office:meta>
</office:document-meta>
</file>