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vangen van de zonwering met reclame, Nachtegaalstraat 64, 3581AM Utrecht, GU-Z2026-00626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684</text:p>
            <text:p text:style-name="common-al">Toelichting: het vervangen van de zonwering met reclame</text:p>
            <text:p text:style-name="common-al">Datum ontvangst aanvraag: 24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3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2684</meta:user-defined>
    <meta:user-defined meta:name="DCTERMS.abstract">Toelichting: het vervangen van de zonwering met reclame</meta:user-defined>
    <dc:language>nl</dc:language>
    <meta:user-defined meta:name="OVERHEIDop.locatietype/OVERHEIDop.gebiedsmarkering">Vlak</meta:user-defined>
    <meta:user-defined meta:name="DC.title">Aanvraag omgevingsvergunning, het vervangen van de zonwering met reclame, Nachtegaalstraat 64, 3581AM Utrecht, GU-Z2026-0062684</meta:user-defined>
    <meta:user-defined meta:name="OVERHEIDop.datumEindeReactietermijn">2026-09-18</meta:user-defined>
    <meta:user-defined meta:name="OVERHEIDop.terinzageleggingBG">https://jeleefomgeving.nl/inzien/002220647/199c73c3-5e2f-4442-b273-128bfcd7685a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61</meta:user-defined>
    <meta:user-defined meta:name="OVERHEIDop.GmbID/DC.identifier">gmb-2026-365361</meta:user-defined>
    <meta:user-defined meta:name="OVERHEIDop.versieInformatie"/>
  </office:meta>
</office:document-meta>
</file>