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PV-melding Golle 7, 9247DL Uret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melding ontvangen voor activiteiten waarvoor geen vergunningplicht geldt op de locatie Golle 7, 9247DL Ureterp. De melding is geregistreerd onder zaaknummer Z2026-00004798. De melding betreft:</text:p>
            <text:p text:style-name="common-al">Snuffelmarkt op 15 augustus 2026 in Ureterp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6536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79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APV-melding Golle 7, 9247DL Ureter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60</meta:user-defined>
    <meta:user-defined meta:name="OVERHEIDop.GmbID/DC.identifier">gmb-2026-365360</meta:user-defined>
    <meta:user-defined meta:name="OVERHEIDop.versieInformatie"/>
  </office:meta>
</office:document-meta>
</file>