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uitbouwen van een woning, vervangen dakkapel en plaatsen nieuwe dakkapel, Rijksstraatweg 132, 3454HL De Meern, GU-Z2026-00627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795</text:p>
            <text:p text:style-name="common-al">Toelichting: het uitbouwen van een woning, vervangen dakkapel en plaatsen nieuwe dakkapel</text:p>
            <text:p text:style-name="common-al">Datum ontvangst aanvraag: 27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35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795</meta:user-defined>
    <meta:user-defined meta:name="DCTERMS.abstract">Toelichting: het uitbouwen van een woning, vervangen dakkapel en plaatsen nieuwe dakkapel</meta:user-defined>
    <dc:language>nl</dc:language>
    <meta:user-defined meta:name="OVERHEIDop.locatietype/OVERHEIDop.gebiedsmarkering">Vlak</meta:user-defined>
    <meta:user-defined meta:name="DC.title">Aanvraag omgevingsvergunning, het uitbouwen van een woning, vervangen dakkapel en plaatsen nieuwe dakkapel, Rijksstraatweg 132, 3454HL De Meern, GU-Z2026-0062795</meta:user-defined>
    <meta:user-defined meta:name="OVERHEIDop.datumEindeReactietermijn">2026-09-21</meta:user-defined>
    <meta:user-defined meta:name="OVERHEIDop.terinzageleggingBG">https://jeleefomgeving.nl/inzien/002220647/078706a9-dda0-4db6-ab49-9cc365968098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56</meta:user-defined>
    <meta:user-defined meta:name="OVERHEIDop.GmbID/DC.identifier">gmb-2026-365356</meta:user-defined>
    <meta:user-defined meta:name="OVERHEIDop.versieInformatie"/>
  </office:meta>
</office:document-meta>
</file>