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dakterras op het dak van een woning, Bosboom Toussaintstraat 11-BS, 3532VK Utrecht, GU-Z2026-00627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766</text:p>
            <text:p text:style-name="common-al">Toelichting: het plaatsen van een dakterras op het dak van een woning</text:p>
            <text:p text:style-name="common-al">Datum ontvangst aanvraag: 27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535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5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5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766</meta:user-defined>
    <meta:user-defined meta:name="DCTERMS.abstract">Toelichting: het plaatsen van een dakterras op het dak van een woning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Aanvraag omgevingsvergunning, het plaatsen van een dakterras op het dak van een woning, Bosboom Toussaintstraat 11-BS, 3532VK Utrecht, GU-Z2026-0062766</meta:user-defined>
    <meta:user-defined meta:name="OVERHEIDop.datumEindeReactietermijn">2026-09-21</meta:user-defined>
    <meta:user-defined meta:name="OVERHEIDop.terinzageleggingBG">https://jeleefomgeving.nl/inzien/002220647/2a47f7a0-fd0c-4b7e-9783-5f227dad0b1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52</meta:user-defined>
    <meta:user-defined meta:name="OVERHEIDop.GmbID/DC.identifier">gmb-2026-365352</meta:user-defined>
    <meta:user-defined meta:name="OVERHEIDop.versieInformatie"/>
  </office:meta>
</office:document-meta>
</file>