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7">
      <text:list-level-style-bullet text:bullet-char="•" text:level="1">
        <style:list-level-properties text:min-label-width="10mm"/>
      </text:list-level-style-bullet>
    </text:list-style>
    <text:list-style style:name="id1-3-2-3-7-1">
      <text:list-level-style-bullet text:bullet-char="•" text:level="1">
        <style:list-level-properties text:min-label-width="10mm"/>
      </text:list-level-style-bullet>
    </text:list-style>
    <text:list-style style:name="id1-3-2-3-7-2">
      <text:list-level-style-bullet text:bullet-char="•" text:level="1">
        <style:list-level-properties text:min-label-width="10mm"/>
      </text:list-level-style-bullet>
    </text:list-style>
    <text:list-style style:name="id1-3-2-3-7-3">
      <text:list-level-style-bullet text:bullet-char="•" text:level="1">
        <style:list-level-properties text:min-label-width="10mm"/>
      </text:list-level-style-bullet>
    </text:list-style>
    <text:list-style style:name="id1-3-2-3-7-4">
      <text:list-level-style-bullet text:bullet-char="•" text:level="1">
        <style:list-level-properties text:min-label-width="10mm"/>
      </text:list-level-style-bullet>
    </text:list-style>
    <style:style style:family="table-column" style:parent-style-name="colspec" style:name="id1-3-2-3-21-1-1">
      <style:table-column-properties style:rel-column-width="93*"/>
    </style:style>
    <style:style style:family="table-column" style:parent-style-name="colspec" style:name="id1-3-2-4-2-1-1">
      <style:table-column-properties style:rel-column-width="93*"/>
    </style:style>
    <style:style style:family="table-column" style:parent-style-name="colspec" style:name="id1-3-2-4-4-1-1">
      <style:table-column-properties style:rel-column-width="93*"/>
    </style:style>
    <style:style style:family="table-column" style:parent-style-name="colspec" style:name="id1-3-2-4-6-1-1">
      <style:table-column-properties style:rel-column-width="93*"/>
    </style:style>
    <style:style style:family="table-column" style:parent-style-name="colspec" style:name="id1-3-2-4-8-1-1">
      <style:table-column-properties style:rel-column-width="93*"/>
    </style:style>
    <style:style style:family="table-column" style:parent-style-name="colspec" style:name="id1-3-2-4-10-1-1">
      <style:table-column-properties style:rel-column-width="93*"/>
    </style:style>
    <style:style style:family="table-column" style:parent-style-name="colspec" style:name="id1-3-2-4-12-1-1">
      <style:table-column-properties style:rel-column-width="93*"/>
    </style:style>
    <style:style style:family="table-column" style:parent-style-name="colspec" style:name="id1-3-2-4-14-1-1">
      <style:table-column-properties style:rel-column-width="93*"/>
    </style:style>
    <style:style style:family="table-column" style:parent-style-name="colspec" style:name="id1-3-2-4-16-1-1">
      <style:table-column-properties style:rel-column-width="93*"/>
    </style:style>
    <style:style style:family="table-column" style:parent-style-name="colspec" style:name="id1-3-2-4-18-1-1">
      <style:table-column-properties style:rel-column-width="93*"/>
    </style:style>
  </office:automatic-styles>
  <office:body>
    <office:text>
      <text:p text:style-name="new_page_staatscourant"/>
      <text:p text:style-name="single-kop-titel">Vaststelling Hotspots 2017-2023 </text:p>
      <text:section text:name="regeling_id1-3-2" text:style-name="regeling">
        <text:section text:name="aanhef_id1-3-2-1" text:style-name="aanhef">
          <text:section text:name="preambule_id1-3-2-1-1" text:style-name="preambule">
            <text:p text:style-name="al">Hotspots zijn gebeurtenissen of ontwikkelingen die een grote impact hebben op de relatie tussen de overheid en inwoners of op inwoners onderling. Een hotspotmonitor is een aanvulling op de landelijke selectielijsten sinds 2017. Het zorgt ervoor dat niet alleen informatie over het functioneren van de gemeente bewaard wordt, maar ook informatie die gaat over bijzondere gebeurtenissen en ontwikkelingen in de maatschappij. Het college heeft besloten om de geïdentificeerde Hotspots over de periode 2017-2023 vast te stellen. </text:p>
          </text:section>
        </text:section>
        <text:section text:name="regeling-tekst_id1-3-2-2" text:style-name="regeling-tekst">
          <text:section text:name="tekst_id1-3-2-2-1" text:style-name="tekst">
            <text:section text:name="al-groep_id1-3-2-2-1-1" text:style-name="al-groep">
              <text:p text:style-name="al-groep_top"/>
              <text:p text:style-name="al">Ondertekening</text:p>
              <text:p text:style-name="al">Aldus besloten door het college van burgemeester en wethouders in de vergadering van 16 juni 2026.</text:p>
              <text:p text:style-name="al">Burgemeester en wethouders van Nunspeet,</text:p>
              <text:p text:style-name="al">de secretaris, de burgemeester,</text:p>
              <text:p text:style-name="al">mr. A. Heijkamp C.W.J. Blom</text:p>
            </text:section>
            <text:p text:style-name="tekst_bottom"/>
          </text:section>
        </text:section>
        <text:section text:name="bijlage_id1-3-2-3" text:style-name="bijlage">
          <text:p text:style-name="bijlage_top"/>
          <text:p text:style-name="hoofdstuk_kop"><text:span text:style-name="label">Bijlage</text:span> <text:span text:style-name="nr">1</text:span> </text:p>
          <text:p text:style-name="al">
          <text:span text:style-name="nadrukvet">Hotspotmonitor</text:span>
        </text:p>
          <text:p text:style-name="al">Hotspots zijn gebeurtenissen of ontwikkelingen die een grote impact hebben op de relatie tussen de overheid en inwoners of op inwoners onderling.</text:p>
          <text:p text:style-name="al">Een hotspotmonitor is een aanvulling op de landelijke selectielijsten sinds 2017. Het zorgt ervoor dat niet alleen informatie over het functioneren van de gemeente bewaard wordt, maar ook informatie die gaat over bijzondere gebeurtenissen en ontwikkelingen in de maatschappij.</text:p>
          <text:p text:style-name="al">
          <text:span text:style-name="nadrukvet">Criteria</text:span>
        </text:p>
          <text:p text:style-name="al">Een hotspot voldoet aan één of meer van de volgende criteria:</text:p>
          <text:list text:style-name="id1-3-2-3-7">
            <text:list-item text:style-override="id1-3-2-3-7-1">
              <text:number>•</text:number>
              <text:p text:style-name="al">Er is sprake van een gebeurtenis of reeks van gebeurtenissen binnen het verzorgingsgebied van de gemeente Nunspeet die veel maatschappelijke beroering veroorzaakt, van bijzondere betekenis is voor de bevolking en/of waar veel aandacht bestaat in de media.</text:p>
            </text:list-item>
            <text:list-item text:style-override="id1-3-2-3-7-2">
              <text:number>•</text:number>
              <text:p text:style-name="al">Er is sprake van een gebeurtenis of kwestie die belangrijke principiële tegenstellingen tussen burgers aan het licht brengt, het debat over de kwestie maakt veel emoties los.</text:p>
            </text:list-item>
            <text:list-item text:style-override="id1-3-2-3-7-3">
              <text:number>•</text:number>
              <text:p text:style-name="al">Er is sprake van een gebeurtenis of kwestie die aanleiding is voor een intensief publiek debat over het functioneren van de gemeente.</text:p>
            </text:list-item>
            <text:list-item text:style-override="id1-3-2-3-7-4">
              <text:number>•</text:number>
              <text:p text:style-name="al">Er is sprake van een politieke kwestie waardoor de positie van het decentraal openbaar bestuur ernstig is bedreigd of juist wordt onderstreept.</text:p>
            </text:list-item>
          </text:list>
          <text:p text:style-name="al">
          <text:span text:style-name="nadrukvet">Doel hotspotmonitor</text:span>
        </text:p>
          <text:p text:style-name="al">De hotspotmonitor zorgt voor het veiligstellen en blijvend bewaren van documenten die horen bij plaatselijk bijzondere gebeurtenissen vanuit cultuurhistorisch perspectief.</text:p>
          <text:p text:style-name="al">
          <text:span text:style-name="nadrukvet">Uitvoering hotspotmonitor</text:span>
        </text:p>
          <text:p text:style-name="al">De gemeente Nunspeet draagt zorg voor de uitvoering en vaststelling van de hotspotmonitor. Daarbij wordt advies ingewonnen bij interne en externe bronnen. Bij interne bronnen valt te denken aan de communicatieadviseur van de gemeente Nunspeet en bij externe bronnen aan een lokale journalist of een vertegenwoordiger van de Heemkundige Vereniging Nuwenspete. </text:p>
          <text:p text:style-name="al">
          <text:span text:style-name="nadrukvet">Tweejaarlijkse uitvoering en eventuele vaststelling</text:span>
        </text:p>
          <text:p text:style-name="al">De hotspotmonitor wordt iedere twee jaar uitgevoerd zodat de informatie kort na vorming direct veilig kan worden gesteld. Het wordt achteraf toegepast, omdat pas na een gebeurtenis kan worden bepaald of er sprake is van een hotspot. De uitkomst van de monitor kan zijn dat er geen hotspots worden geïdentificeerd. Tevens kan het voorkomen dat er meerdere hotspots naar voren komen.</text:p>
          <text:p text:style-name="al">In het Strategisch Informatieoverleg (SIO) worden de uitkomsten van de hotspotmonitor gedeeld en indien nodig voorzien van een advies.</text:p>
          <text:p text:style-name="al">Daarna stelt het college van burgemeester en wethouders de hotspots formeel vast vanuit haar rol als zorgdrager voor het archief.</text:p>
          <text:p text:style-name="al">N.B. de eerste uitvoering van de hotspotmonitor zal de periode vanaf 2017 tot het moment van uitvoering beslaan.</text:p>
          <text:p text:style-name="al">
          <text:span text:style-name="nadrukvet">Veiligstellen van de informatie m.b.t. vastgestelde hotspots</text:span>
        </text:p>
          <text:p text:style-name="al">Na vaststelling van de hotspots zorgt team Informatie, waar nodig in overleg met de archivaris, dat de gerelateerde informatie permanent bewaard wordt en overgebracht wordt naar de gemeentelijke archiefdienst. </text:p>
          <text:p text:style-name="al">Hierbij wordt de informatie uit verschillende bronnen veilig gesteld. Naast de gemeentelijke informatiehuishouding kan de informatie zich bevinden in de archieven van andere maatschappelijke organisaties en media.</text:p>
          <text:p text:style-name="al">
          <text:span text:style-name="nadrukvet">Voorbeeld hotspotlijst</text:span>
        </text:p>
          <text:section text:name="table_id1-3-2-3-21" text:style-name="table">
            <text:p text:style-name="table_top"/>
            <table:table table:style-name="tgroup">
              <table:table-column table:style-name="id1-3-2-3-21-1-1"/>
              <table:table-row table:style-name="row">
                <table:table-cell table:style-name="cell_frame_all" table:number-rows-spanned="1" table:number-columns-spanned="1">
                  <text:p text:style-name="table_al">
                    <text:span text:style-name="nadrukvet">Hotspot: Corona (COVID-19 of SARS-CoV-2)</text:span>
                  </text:p>
                </table:table-cell>
              </table:table-row>
              <table:table-row table:style-name="row">
                <table:table-cell table:style-name="cell_frame_all" table:number-rows-spanned="1" table:number-columns-spanned="1">
                  <text:p text:style-name="table_al">Periode: 01-03-2020 t/m 31-12-2022</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ja</text:p>
                </table:table-cell>
              </table:table-row>
              <table:table-row table:style-name="row">
                <table:table-cell table:style-name="cell_frame_all" table:number-rows-spanned="1" table:number-columns-spanned="1">
                  <text:p text:style-name="table_al">Criterium Debat functioneren overheid ja</text:p>
                </table:table-cell>
              </table:table-row>
              <table:table-row table:style-name="row">
                <table:table-cell table:style-name="cell_frame_all" table:number-rows-spanned="1" table:number-columns-spanned="1">
                  <text:p text:style-name="table_al">Criterium Positie gemeenteraad en/of college van B&amp;W ja</text:p>
                </table:table-cell>
              </table:table-row>
              <table:table-row table:style-name="row">
                <table:table-cell table:style-name="cell_frame_all" table:number-rows-spanned="1" table:number-columns-spanned="1">
                  <text:p text:style-name="table_al">Nadere omschrijving:</text:p>
                  <text:p text:style-name="table_al">Op 11 maart 2020 heeft de Wereldgezondheidsorganisatie de uitbraak van het nieuwe coronavirus (ook wel COVID-19 of SARS-CoV-2 genoemd) officieel aangemerkt als pandemie. Ook in Nederland is er veel maatschappelijke beroering en aandacht voor dit onderwerp in de media. </text:p>
                  <text:p text:style-name="table_al">Door de wereldwijde pandemie moesten bedrijven (tijdelijk) sluiten, werden evenementen afgelast en moesten mensen thuis blijven en thuis werken indien mogelijk.</text:p>
                </table:table-cell>
              </table:table-row>
              <table:table-row table:style-name="row">
                <table:table-cell table:style-name="cell_frame_all" table:number-rows-spanned="1" table:number-columns-spanned="1">
                  <text:p text:style-name="table_al">Rol organisatie:</text:p>
                  <text:p text:style-name="table_al">De gemeente Nunspeet voert een regierol en werkt samen met allerlei organisaties om besmettingen te voorkomen en de gevolgen van het nieuwe virus te beperken. Zo werd er handhavend opgetreden. Ook werd (financiële) ondersteuning verleend aan burgers en bedrijven.</text:p>
                </table:table-cell>
              </table:table-row>
              <table:table-row table:style-name="row">
                <table:table-cell table:style-name="cell_frame_all" table:number-rows-spanned="1" table:number-columns-spanned="1">
                  <text:p text:style-name="table_al">Mogelijke andere betrokken organisaties:</text:p>
                  <text:p text:style-name="table_al">Stichting Welzijn Nunspeet</text:p>
                  <text:p text:style-name="table_al">GGD Noord- en Oost-Gelderland</text:p>
                  <text:p text:style-name="table_al">Veiligheidsregio Noord- en Oost-Gelderland</text:p>
                </table:table-cell>
              </table:table-row>
            </table:table>
            <text:p text:style-name="table_bottom"/>
          </text:section>
        </text:section>
        <text:section text:name="bijlage_id1-3-2-4" text:style-name="bijlage">
          <text:p text:style-name="bijlage_top"/>
          <text:p text:style-name="hoofdstuk_kop"><text:span text:style-name="label">Bijlage</text:span> <text:span text:style-name="nr">2</text:span> </text:p>
          <text:section text:name="table_id1-3-2-4-2" text:style-name="table">
            <text:p text:style-name="table_top"/>
            <table:table table:style-name="tgroup">
              <table:table-column table:style-name="id1-3-2-4-2-1-1"/>
              <table:table-row table:style-name="row">
                <table:table-cell table:style-name="cell_frame_all" table:number-rows-spanned="1" table:number-columns-spanned="1">
                  <text:p text:style-name="table_al">
                    <text:span text:style-name="nadrukvet">Hotspot:</text:span>
                    <text:span text:style-name="nadrukvet">Corona (COVID-19 of SARS-CoV-2)</text:span>
                  </text:p>
                </table:table-cell>
              </table:table-row>
              <table:table-row table:style-name="row">
                <table:table-cell table:style-name="cell_frame_all" table:number-rows-spanned="1" table:number-columns-spanned="1">
                  <text:p text:style-name="table_al">Periode: 01-03-2020 t/m 31-12-2022</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ja</text:p>
                </table:table-cell>
              </table:table-row>
              <table:table-row table:style-name="row">
                <table:table-cell table:style-name="cell_frame_all" table:number-rows-spanned="1" table:number-columns-spanned="1">
                  <text:p text:style-name="table_al">Criterium Debat functioneren overheid ja</text:p>
                </table:table-cell>
              </table:table-row>
              <table:table-row table:style-name="row">
                <table:table-cell table:style-name="cell_frame_all" table:number-rows-spanned="1" table:number-columns-spanned="1">
                  <text:p text:style-name="table_al">Criterium Positie gemeenteraad en/of college van B&amp;W ja</text:p>
                </table:table-cell>
              </table:table-row>
              <table:table-row table:style-name="row">
                <table:table-cell table:style-name="cell_frame_all" table:number-rows-spanned="1" table:number-columns-spanned="1">
                  <text:p text:style-name="table_al">Nadere omschrijving:</text:p>
                  <text:p text:style-name="table_al">Op 11 maart 2020 heeft de Wereldgezondheidsorganisatie de uitbraak van het nieuwe coronavirus (ook wel COVID-19 of SARS-CoV-2 genoemd) officieel aangemerkt als pandemie. Ook in Nederland is er veel maatschappelijke beroering en aandacht voor dit onderwerp in de media. </text:p>
                  <text:p text:style-name="table_al">Door de wereldwijde pandemie moesten bedrijven (tijdelijk) sluiten, werden evenementen afgelast en moesten mensen thuis blijven en thuis werken indien mogelijk.</text:p>
                </table:table-cell>
              </table:table-row>
              <table:table-row table:style-name="row">
                <table:table-cell table:style-name="cell_frame_all" table:number-rows-spanned="1" table:number-columns-spanned="1">
                  <text:p text:style-name="table_al">Rol organisatie:</text:p>
                  <text:p text:style-name="table_al">De gemeente Nunspeet voert een regierol en werkt samen met allerlei organisaties om besmettingen te voorkomen en de gevolgen van het nieuwe virus te beperken. Zo werd er handhavend opgetreden. Ook werd (financiële) ondersteuning verleend aan burgers en bedrijven.</text:p>
                </table:table-cell>
              </table:table-row>
              <table:table-row table:style-name="row">
                <table:table-cell table:style-name="cell_frame_all" table:number-rows-spanned="1" table:number-columns-spanned="1">
                  <text:p text:style-name="table_al">Mogelijke andere betrokken organisaties:</text:p>
                  <text:p text:style-name="table_al">Stichting Welzijn Nunspeet</text:p>
                  <text:p text:style-name="table_al">GGD Noord- en Oost-Gelderland</text:p>
                  <text:p text:style-name="table_al">Veiligheidsregio Noord- en Oost-Gelderland</text:p>
                  <text:p text:style-name="table_al">Nuborgh College</text:p>
                  <text:p text:style-name="table_al">Oranjehof in Elspeet</text:p>
                  <text:p text:style-name="table_al">Het Venster in Nunspeet</text:p>
                  <text:p text:style-name="table_al">De kerkelijk gemeenschappen</text:p>
                  <text:p text:style-name="table_al">Sportverenigingen</text:p>
                  <text:p text:style-name="table_al">GBT (Gemeentelijk Beleidsteam)</text:p>
                </table:table-cell>
              </table:table-row>
            </table:table>
            <text:p text:style-name="table_bottom"/>
          </text:section>
          <text:p text:style-name="al"/>
          <text:section text:name="table_id1-3-2-4-4" text:style-name="table">
            <text:p text:style-name="table_top"/>
            <table:table table:style-name="tgroup">
              <table:table-column table:style-name="id1-3-2-4-4-1-1"/>
              <table:table-row table:style-name="row">
                <table:table-cell table:style-name="cell_frame_all" table:number-rows-spanned="1" table:number-columns-spanned="1">
                  <text:p text:style-name="table_al">
                    <text:span text:style-name="nadrukvet">Hotspot:</text:span>
                    <text:span text:style-name="nadrukvet">Ontwikkeling Stationsomgeving Nunspeet</text:span>
                  </text:p>
                </table:table-cell>
              </table:table-row>
              <table:table-row table:style-name="row">
                <table:table-cell table:style-name="cell_frame_all" table:number-rows-spanned="1" table:number-columns-spanned="1">
                  <text:p text:style-name="table_al">Periode: 01-06-2017 t/m 31-12-2023 (en daarna)</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nee</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In juni 2017 heeft de gemeenteraad het Plan van Aanpak vastgesteld voor de realisatie van een vernieuwde stationsomgeving in Nunspeet die de karakteristieken veilig, bereikbaar en aantrekkelijk combineert. Dit heeft o.a. geleid tot het vervangen van de spoorwegovergang door twee afzonderlijke tunnels: één onderdoorgang voor gemotoriseerd verkeer en één voor langzaam verkeer met hierbij ook een toegang tot het perron.</text:p>
                </table:table-cell>
              </table:table-row>
              <table:table-row table:style-name="row">
                <table:table-cell table:style-name="cell_frame_all" table:number-rows-spanned="1" table:number-columns-spanned="1">
                  <text:p text:style-name="table_al">Rol organisatie:</text:p>
                  <text:p text:style-name="table_al">In samenwerking met het Rijk, (Minsterie van IenW), de provincie Gelderland, de EU, ProRail, NS, Ingenieursbureau’s (RHDHV, Roelofs), aannemers (VHB en BAM), maar ook met eigenaren waarvan gronden moesten worden verkregen, als ook de ondernemers in het gebied, de bewoners, de vastgoedeigenaren, de Stichting Nunspeet uit de Kunst, de ondernemersvereniging en de bedrijvenkring die allemaal in werkateliers en klankbordgroepen hun bijdrage hebben geleverd en samen met de gemeente Nunspeet deze ontwikkeling hebben gepland, uitgewerkt en gerealiseerd.</text:p>
                </table:table-cell>
              </table:table-row>
              <table:table-row table:style-name="row">
                <table:table-cell table:style-name="cell_frame_all" table:number-rows-spanned="1" table:number-columns-spanned="1">
                  <text:p text:style-name="table_al">Mogelijke andere betrokken organisaties:</text:p>
                  <text:p text:style-name="table_al">Minsterie van IenW</text:p>
                  <text:p text:style-name="table_al">Provincie Gelderland</text:p>
                  <text:p text:style-name="table_al">Europese Unie</text:p>
                  <text:p text:style-name="table_al">Nederlandse Spoorwegen (NS)</text:p>
                  <text:p text:style-name="table_al">West8 </text:p>
                  <text:p text:style-name="table_al">RHDHV</text:p>
                  <text:p text:style-name="table_al">Roeloefs Groep B.V.</text:p>
                  <text:p text:style-name="table_al">Van Hattum en Blankevoort</text:p>
                  <text:p text:style-name="table_al">VolkerRail</text:p>
                  <text:p text:style-name="table_al">BAM Infra en alle onderaannemers</text:p>
                  <text:p text:style-name="table_al">Stichting Nunspeet uit de Kunst</text:p>
                  <text:p text:style-name="table_al">Nunspeet Onderneemt</text:p>
                  <text:p text:style-name="table_al">Bedrijvenkring Nunspeet</text:p>
                </table:table-cell>
              </table:table-row>
            </table:table>
            <text:p text:style-name="table_bottom"/>
          </text:section>
          <text:p text:style-name="al"/>
          <text:section text:name="table_id1-3-2-4-6" text:style-name="table">
            <text:p text:style-name="table_top"/>
            <table:table table:style-name="tgroup">
              <table:table-column table:style-name="id1-3-2-4-6-1-1"/>
              <table:table-row table:style-name="row">
                <table:table-cell table:style-name="cell_frame_all" table:number-rows-spanned="1" table:number-columns-spanned="1">
                  <text:p text:style-name="table_al">
                    <text:span text:style-name="nadrukvet">Hotspot:</text:span>
                    <text:span text:style-name="nadrukvet">Brand bij Stella Fietsen</text:span>
                  </text:p>
                </table:table-cell>
              </table:table-row>
              <table:table-row table:style-name="row">
                <table:table-cell table:style-name="cell_frame_all" table:number-rows-spanned="1" table:number-columns-spanned="1">
                  <text:p text:style-name="table_al">Periode: vanaf woensdag 11 juli 2018</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ja</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Op woensdag 11 juli 2018 brak rond 14:30 uur brand uit in de opslagloods van Stella Fietsen aan de Hullerweg in Nunspeet. In de loods staan op dat moment 3000 elektrische fietsen met accu en liggen 6000 fietsaccu’s opgeslagen. Om 14:52 uur wordt opgeschaald naar GRIP-1 en later volgt opschaling naar GRIP-2 en GRIP-3 (iets voor 19:00 uur).</text:p>
                  <text:p text:style-name="table_al">Bewoners van de woningen in twee straten ten zuiden van het incident worden geëvacueerd.</text:p>
                  <text:p text:style-name="table_al">Deze brand is aanleiding tot landelijke discussie over het gevaar van de opslag van voorraden fietsaccu’s. Op 7 maart 2019 werd bekend dat er een PGS-richtlijn (Publicatiereeks Gevaarlijke Stoffen) zal worden opgesteld over de opslag en het transport van accu’s.</text:p>
                </table:table-cell>
              </table:table-row>
              <table:table-row table:style-name="row">
                <table:table-cell table:style-name="cell_frame_all" table:number-rows-spanned="1" table:number-columns-spanned="1">
                  <text:p text:style-name="table_al">Rol organisatie:</text:p>
                  <text:p text:style-name="table_al">In de beginfase van de calamiteit informeert de gemeente publiek en media. Tevens worden opvanglocaties voor de geëvacueerde bewoners ingericht.</text:p>
                  <text:p text:style-name="table_al">Op 12 juli om 8:30 wordt de calamiteit overgedragen naar gemeente Nunspeet, waar een projectorganisatie wordt ingericht voor de nazorg. Er wordt een plan van aanpak opgesteld waarin onder andere aandacht uitgaat naar de publieksinformatie en de (juridische) afwikkeling van de calamiteit.</text:p>
                  <text:p text:style-name="table_al">Vooruitlopend op een eventuele aanpassing van landelijke regelgeving voerde de gemeente Nunspeet een vergunningsplicht in voor de opslag van grote aantallen fietsbatterijen.</text:p>
                </table:table-cell>
              </table:table-row>
              <table:table-row table:style-name="row">
                <table:table-cell table:style-name="cell_frame_all" table:number-rows-spanned="1" table:number-columns-spanned="1">
                  <text:p text:style-name="table_al">Mogelijke andere betrokken organisaties:</text:p>
                  <text:p text:style-name="table_al">Kernteam GBT (Gemeentelijk Beleidsteam)</text:p>
                  <text:p text:style-name="table_al">Veiligheidsregio Noord- en Oost-Gelderland</text:p>
                  <text:p text:style-name="table_al">GGD Noord- en Oost-Gelderland</text:p>
                  <text:p text:style-name="table_al">Rijksinstituut voor Volksgezondheid en Milieu (RIVM)</text:p>
                  <text:p text:style-name="table_al">Politie</text:p>
                </table:table-cell>
              </table:table-row>
            </table:table>
            <text:p text:style-name="table_bottom"/>
          </text:section>
          <text:p text:style-name="al"/>
          <text:section text:name="table_id1-3-2-4-8" text:style-name="table">
            <text:p text:style-name="table_top"/>
            <table:table table:style-name="tgroup">
              <table:table-column table:style-name="id1-3-2-4-8-1-1"/>
              <table:table-row table:style-name="row">
                <table:table-cell table:style-name="cell_frame_all" table:number-rows-spanned="1" table:number-columns-spanned="1">
                  <text:p text:style-name="table_al">
                    <text:span text:style-name="nadrukvet">Hotspot:</text:span>
                    <text:span text:style-name="nadrukvet">Opvang vluchtelingen Oekraïne</text:span>
                  </text:p>
                </table:table-cell>
              </table:table-row>
              <table:table-row table:style-name="row">
                <table:table-cell table:style-name="cell_frame_all" table:number-rows-spanned="1" table:number-columns-spanned="1">
                  <text:p text:style-name="table_al">Periode: februari 2022 tot heden</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nee</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Op 24 februari 2022 is Rusland Oekraïne binnengevallen. Nederland veroordeelt de Russische aanval op Oekraïne en vangt vluchtelingen op in ons land.</text:p>
                  <text:p text:style-name="table_al">In Nunspeet neemt een plaatselijke kerk, de Gereformeerde Gemeente in Nunspeet het initiatief om vluchtelingen op te vangen in hotel De Hoeve van Nunspeet en bij particulieren. De gemeente neemt dit initiatief in overleg met deze kerk in de periode die volgt over.</text:p>
                </table:table-cell>
              </table:table-row>
              <table:table-row table:style-name="row">
                <table:table-cell table:style-name="cell_frame_all" table:number-rows-spanned="1" table:number-columns-spanned="1">
                  <text:p text:style-name="table_al">Rol organisatie:</text:p>
                  <text:p text:style-name="table_al">Realiseren van opvanglocaties, registratie en opvang van vluchtelingen, het organiseren van taalles en communicatie naar de vluchtelingen.</text:p>
                </table:table-cell>
              </table:table-row>
              <table:table-row table:style-name="row">
                <table:table-cell table:style-name="cell_frame_all" table:number-rows-spanned="1" table:number-columns-spanned="1">
                  <text:p text:style-name="table_al">Mogelijke andere betrokken organisaties:</text:p>
                  <text:p text:style-name="table_al">Gereformeerde Gemeente Nunspeet</text:p>
                  <text:p text:style-name="table_al">Hotels en vakantieparken (w.o. Europarcs)</text:p>
                  <text:p text:style-name="table_al">Rijksoverheid</text:p>
                  <text:p text:style-name="table_al">Veiligheidsregio Noord- en Oost-Gelderland</text:p>
                  <text:p text:style-name="table_al">Knooppunt Coördinatie Informatie Oekraïne (KCIO)</text:p>
                </table:table-cell>
              </table:table-row>
            </table:table>
            <text:p text:style-name="table_bottom"/>
          </text:section>
          <text:p text:style-name="al"/>
          <text:section text:name="table_id1-3-2-4-10" text:style-name="table">
            <text:p text:style-name="table_top"/>
            <table:table table:style-name="tgroup">
              <table:table-column table:style-name="id1-3-2-4-10-1-1"/>
              <table:table-row table:style-name="row">
                <table:table-cell table:style-name="cell_frame_all" table:number-rows-spanned="1" table:number-columns-spanned="1">
                  <text:p text:style-name="table_al">
                    <text:span text:style-name="nadrukvet">Hotspot:</text:span>
                    <text:span text:style-name="nadrukvet">Aanleg Oostelijke Rondweg en bedrijventerrein De Kolk</text:span>
                  </text:p>
                </table:table-cell>
              </table:table-row>
              <table:table-row table:style-name="row">
                <table:table-cell table:style-name="cell_frame_all" table:number-rows-spanned="1" table:number-columns-spanned="1">
                  <text:p text:style-name="table_al">Periode: minimaal 2009 t/m 31-12-2023 (en daarna tot 2025)</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nee</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De Oostelijke Rondweg was bedoeld om het centrum van Nunspeet te ontlasten van het doorgaande verkeer, de verkeersveiligheid te verbeteren en de doorstroming te bevorderen. De aanleg van de weg was onderdeel van een groter plan om de infrastructuur in en rondom Nunspeet te verbeteren. De oplevering van de Oostelijke Rondweg op 18 december 2018. Daarmee was een belangrijke ontsluiting van nieuwe bedrijventerreinen, waaronder De Kolk, gerealiseerd.</text:p>
                  <text:p text:style-name="table_al">Hoewel de oplevering van fase 1 van bedrijventerrein De Kolk ruim voor 2017 is gerealiseerd is de doorontwikkeling van dit bedrijventerrein aan te merken als hotspot omdat dit een belangrijke economische motor voor Nunspeet en de regio geworden is met haar strategische locatie vanwege goede bereikbaarheid via de A28 en de nabijheid van het spoor. Daarmee blijft De Kolk aantrekkelijk voor bedrijven die zowel nationaal als internationaal opereren. </text:p>
                  <text:p text:style-name="table_al">Volgens een uitspraak van de Raad van State (referentie 200900916/1/R2) is de ontwikkeling van De Kolk gezien als compensatie voor het verlies aan werkgelegenheid dat ontstond door de sluiting van de Generaal Winkelmankazerne en de afstoting van dat terrein door het leger rond 2007.</text:p>
                </table:table-cell>
              </table:table-row>
              <table:table-row table:style-name="row">
                <table:table-cell table:style-name="cell_frame_all" table:number-rows-spanned="1" table:number-columns-spanned="1">
                  <text:p text:style-name="table_al">Rol organisatie:</text:p>
                  <text:p text:style-name="table_al">Opdrachtgever en uitvoerder van dit infrastructurele project.</text:p>
                </table:table-cell>
              </table:table-row>
              <table:table-row table:style-name="row">
                <table:table-cell table:style-name="cell_frame_all" table:number-rows-spanned="1" table:number-columns-spanned="1">
                  <text:p text:style-name="table_al">Mogelijke andere betrokken organisaties:</text:p>
                  <text:p text:style-name="table_al">Provincie Gelderland</text:p>
                  <text:p text:style-name="table_al">Rijk</text:p>
                  <text:p text:style-name="table_al">Ministerie van Defensie (in verband met afbraak van de Generaal Winkelmankazerne)</text:p>
                </table:table-cell>
              </table:table-row>
            </table:table>
            <text:p text:style-name="table_bottom"/>
          </text:section>
          <text:p text:style-name="al"/>
          <text:section text:name="table_id1-3-2-4-12" text:style-name="table">
            <text:p text:style-name="table_top"/>
            <table:table table:style-name="tgroup">
              <table:table-column table:style-name="id1-3-2-4-12-1-1"/>
              <table:table-row table:style-name="row">
                <table:table-cell table:style-name="cell_frame_all" table:number-rows-spanned="1" table:number-columns-spanned="1">
                  <text:p text:style-name="table_al">
                    <text:span text:style-name="nadrukvet">Hotspot:</text:span>
                    <text:span text:style-name="nadrukvet">Opvang asielzoekers en arbeidsmigranten</text:span>
                  </text:p>
                </table:table-cell>
              </table:table-row>
              <table:table-row table:style-name="row">
                <table:table-cell table:style-name="cell_frame_all" table:number-rows-spanned="1" table:number-columns-spanned="1">
                  <text:p text:style-name="table_al">Periode: 01-01-2017 t/m 31-12-2023 (en daarna)</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nee</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Nederland heeft een grote asielopgave de laatste jaren. Ook Nunspeet heeft zich intensief ingezet. Uit data blijkt dat Nunspeet relatief veel statushouders had in vergelijking tot het inwonertal. In 2018 was het aantal statushouders het hoogste van heel Gelderland.</text:p>
                  <text:p text:style-name="table_al">Tegelijk was er inspanning om opvangcapaciteit en -ondersteuning te organiseren. Als concrete realisaties kunnen in dit kader genoemd worden: opvangplekken (zoals bij De Paasheuvel en hotel De Mallejan), huisvesting van statushouders én een structurele locatie (Elspeterweg) voor alleenstaande minderjarige vluchtelingen (AMV’ers).</text:p>
                  <text:p text:style-name="table_al">Daarnaast heeft Nunspeet formeel de huisvesting van arbeidsmigranten gereguleerd sinds 2022 via het bestemmingsplan ‘Parapluplan Onzelfstandige Bewoning en Logies Arbeidsmigranten/Seizoensarbeiders e.a.’, met concrete maatregelen zoals de tijdelijke huisvesting voor arbeidsmigranten, o.a. op Landgoed De Grote Bunte.</text:p>
                  <text:p text:style-name="table_al">Deze ontwikkelingen gingen niet overal zonder controverse. Zo waren er stevige emoties tijdens commissievergaderingen over de AMV-opvang en bezwaren van buren tegen de huisvesting van arbeidsmigranten op Landgoed De Grote Bunte.</text:p>
                </table:table-cell>
              </table:table-row>
              <table:table-row table:style-name="row">
                <table:table-cell table:style-name="cell_frame_all" table:number-rows-spanned="1" table:number-columns-spanned="1">
                  <text:p text:style-name="table_al">Rol organisatie:</text:p>
                  <text:p text:style-name="table_al">Uitvoerend en ondersteunend met betrekking tot de geldende wet- en regelgeving</text:p>
                </table:table-cell>
              </table:table-row>
              <table:table-row table:style-name="row">
                <table:table-cell table:style-name="cell_frame_all" table:number-rows-spanned="1" table:number-columns-spanned="1">
                  <text:p text:style-name="table_al">Mogelijke andere betrokken organisaties:</text:p>
                  <text:p text:style-name="table_al">Geen</text:p>
                </table:table-cell>
              </table:table-row>
            </table:table>
            <text:p text:style-name="table_bottom"/>
          </text:section>
          <text:p text:style-name="al"/>
          <text:section text:name="table_id1-3-2-4-14" text:style-name="table">
            <text:p text:style-name="table_top"/>
            <table:table table:style-name="tgroup">
              <table:table-column table:style-name="id1-3-2-4-14-1-1"/>
              <table:table-row table:style-name="row">
                <table:table-cell table:style-name="cell_frame_all" table:number-rows-spanned="1" table:number-columns-spanned="1">
                  <text:p text:style-name="table_al">
                    <text:span text:style-name="nadrukvet">Hotspot:</text:span>
                    <text:span text:style-name="nadrukvet">Sluiting Gecombineerde Pluimvee Slachterijen</text:span>
                  </text:p>
                </table:table-cell>
              </table:table-row>
              <table:table-row table:style-name="row">
                <table:table-cell table:style-name="cell_frame_all" table:number-rows-spanned="1" table:number-columns-spanned="1">
                  <text:p text:style-name="table_al">Periode: vanaf eind oktober 2020</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ja</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De Gecombineerde Pluimvee Slachterijen (GPS) in Nunspeet werd failliet verklaard op 20 november 2020. Dit had grote gevolgen voor de circa 300 werknemers (waarvan ongeveer 150 in vaste dienst) die grotendeels woonachtig waren in Nunspeet en directe omgeving. Al in de aanloop naar het faillissement was er sprak van onrust onder de werknemers: volgens vakbond FNV klaagden medewerkers over arbeidsvoorwaarden, ploegendiensten en contractuele onzekerheid.</text:p>
                </table:table-cell>
              </table:table-row>
              <table:table-row table:style-name="row">
                <table:table-cell table:style-name="cell_frame_all" table:number-rows-spanned="1" table:number-columns-spanned="1">
                  <text:p text:style-name="table_al">Rol organisatie:</text:p>
                  <text:p text:style-name="table_al">De gemeente speelde een belangrijke rol bij het opvangen van de ontstane maatschappelijke beroering en de begeleiding van de werknemers van GPS naar ander werk.</text:p>
                </table:table-cell>
              </table:table-row>
              <table:table-row table:style-name="row">
                <table:table-cell table:style-name="cell_frame_all" table:number-rows-spanned="1" table:number-columns-spanned="1">
                  <text:p text:style-name="table_al">Mogelijke andere betrokken organisaties:</text:p>
                  <text:p text:style-name="table_al">Inclusief Groep</text:p>
                  <text:p text:style-name="table_al">Werkcentrum – Groei Vooruit</text:p>
                </table:table-cell>
              </table:table-row>
            </table:table>
            <text:p text:style-name="table_bottom"/>
          </text:section>
          <text:p text:style-name="al"/>
          <text:section text:name="table_id1-3-2-4-16" text:style-name="table">
            <text:p text:style-name="table_top"/>
            <table:table table:style-name="tgroup">
              <table:table-column table:style-name="id1-3-2-4-16-1-1"/>
              <table:table-row table:style-name="row">
                <table:table-cell table:style-name="cell_frame_all" table:number-rows-spanned="1" table:number-columns-spanned="1">
                  <text:p text:style-name="table_al">
                    <text:span text:style-name="nadrukvet">Hotspot:</text:span>
                    <text:span text:style-name="nadrukvet">Realisatie van sportcomplex de </text:span>
                    <text:span text:style-name="nadrukvet">Wiltsangh</text:span>
                  </text:p>
                </table:table-cell>
              </table:table-row>
              <table:table-row table:style-name="row">
                <table:table-cell table:style-name="cell_frame_all" table:number-rows-spanned="1" table:number-columns-spanned="1">
                  <text:p text:style-name="table_al">Periode: 01-01-2017 t/m 31-12-2023 (en daarna)</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nee</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ja</text:p>
                </table:table-cell>
              </table:table-row>
              <table:table-row table:style-name="row">
                <table:table-cell table:style-name="cell_frame_all" table:number-rows-spanned="1" table:number-columns-spanned="1">
                  <text:p text:style-name="table_al">Nadere omschrijving:</text:p>
                  <text:p text:style-name="table_al">In de aanloop naar de ontwikkeling van sportcomplex de Wiltsangh vond discussie plaats over de locatie (met name van het zwembad). Met name het ontwikkelen van het zwembad als eerste chloorvrije zwembad van Nederland en de ontwikkeling van het doelgroepenbad (met tillift) zijn hierbij van belang. In de eerste opzet was geen sprake van een doelgroepenbad. Na sluiting van deze voorziening elders in de gemeente, werd dit toch gerealiseerd.</text:p>
                </table:table-cell>
              </table:table-row>
              <table:table-row table:style-name="row">
                <table:table-cell table:style-name="cell_frame_all" table:number-rows-spanned="1" table:number-columns-spanned="1">
                  <text:p text:style-name="table_al">Rol organisatie:</text:p>
                  <text:p text:style-name="table_al">Opdrachtgever en uitvoerder van dit project</text:p>
                </table:table-cell>
              </table:table-row>
              <table:table-row table:style-name="row">
                <table:table-cell table:style-name="cell_frame_all" table:number-rows-spanned="1" table:number-columns-spanned="1">
                  <text:p text:style-name="table_al">Mogelijke andere betrokken organisaties:</text:p>
                  <text:p text:style-name="table_al">Provincie</text:p>
                  <text:p text:style-name="table_al">Sportbedrijf Nunspeet</text:p>
                  <text:p text:style-name="table_al">Zwem- en Poloclub “Nunspeet”</text:p>
                  <text:p text:style-name="table_al">Gymnastiekvereniging Nunspeet</text:p>
                  <text:p text:style-name="table_al">Volleybalvereniging Hellas</text:p>
                </table:table-cell>
              </table:table-row>
            </table:table>
            <text:p text:style-name="table_bottom"/>
          </text:section>
          <text:p text:style-name="al"/>
          <text:section text:name="table_id1-3-2-4-18" text:style-name="table">
            <text:p text:style-name="table_top"/>
            <table:table table:style-name="tgroup">
              <table:table-column table:style-name="id1-3-2-4-18-1-1"/>
              <table:table-row table:style-name="row">
                <table:table-cell table:style-name="cell_frame_all" table:number-rows-spanned="1" table:number-columns-spanned="1">
                  <text:p text:style-name="table_al">
                    <text:span text:style-name="nadrukvet">Hotspot:</text:span>
                    <text:span text:style-name="nadrukvet">Ontwikkeling landgoed De Grote </text:span>
                    <text:span text:style-name="nadrukvet">Bunte</text:span>
                  </text:p>
                </table:table-cell>
              </table:table-row>
              <table:table-row table:style-name="row">
                <table:table-cell table:style-name="cell_frame_all" table:number-rows-spanned="1" table:number-columns-spanned="1">
                  <text:p text:style-name="table_al">Periode: 01-01-2018 t/m 31-12-2023 (en daarna)</text:p>
                </table:table-cell>
              </table:table-row>
              <table:table-row table:style-name="row">
                <table:table-cell table:style-name="cell_frame_all" table:number-rows-spanned="1" table:number-columns-spanned="1">
                  <text:p text:style-name="table_al">Criterium Maatschappelijke beroering / media-aandacht ja</text:p>
                </table:table-cell>
              </table:table-row>
              <table:table-row table:style-name="row">
                <table:table-cell table:style-name="cell_frame_all" table:number-rows-spanned="1" table:number-columns-spanned="1">
                  <text:p text:style-name="table_al">Criterium Tegenstellingen tussen burgers / emoties ja</text:p>
                </table:table-cell>
              </table:table-row>
              <table:table-row table:style-name="row">
                <table:table-cell table:style-name="cell_frame_all" table:number-rows-spanned="1" table:number-columns-spanned="1">
                  <text:p text:style-name="table_al">Criterium Debat functioneren overheid nee</text:p>
                </table:table-cell>
              </table:table-row>
              <table:table-row table:style-name="row">
                <table:table-cell table:style-name="cell_frame_all" table:number-rows-spanned="1" table:number-columns-spanned="1">
                  <text:p text:style-name="table_al">Criterium Positie gemeenteraad en/of college van B&amp;W nee</text:p>
                </table:table-cell>
              </table:table-row>
              <table:table-row table:style-name="row">
                <table:table-cell table:style-name="cell_frame_all" table:number-rows-spanned="1" table:number-columns-spanned="1">
                  <text:p text:style-name="table_al">Nadere omschrijving:</text:p>
                  <text:p text:style-name="table_al">In 2018 werd door de nieuwe eigenaar Nunspeetse Onroerend Goed Maatschappij een principeverzoek ingediend voor herontwikkeling van het landgoed De Grote Bunte. Beoogd wordt de renovatie van het landhuis en het bijbehorende koetshuis, sloop van oude logiesgebouwen en aanleg van nieuwbouwwoningen. Ook voorziet het plan in een zorgvoorziening voor mensen met dementie en zorgbehoevende ouderen in het landhuis.</text:p>
                  <text:p text:style-name="table_al">Als gevolg van dit verzoek ontstond discussie over de monumentale status van (delen van) het landgoed tussen de gemeente en erfgoedorganisaties zoals Bond Heemschut, Nederlandse Tuinenstichting (NTS) en Cuypersgenootschap.</text:p>
                  <text:p text:style-name="table_al">Ook het bezwaar tegen het bestemmingsplan door Stichting Behoud Landgoed De Grote Bunte kan op veel belangstelling vanuit de media rekenen.</text:p>
                </table:table-cell>
              </table:table-row>
              <table:table-row table:style-name="row">
                <table:table-cell table:style-name="cell_frame_all" table:number-rows-spanned="1" table:number-columns-spanned="1">
                  <text:p text:style-name="table_al">Rol organisatie:</text:p>
                  <text:p text:style-name="table_al">Vergunningverlener</text:p>
                </table:table-cell>
              </table:table-row>
              <table:table-row table:style-name="row">
                <table:table-cell table:style-name="cell_frame_all" table:number-rows-spanned="1" table:number-columns-spanned="1">
                  <text:p text:style-name="table_al">Mogelijke andere betrokken organisaties:</text:p>
                  <text:p text:style-name="table_al">Nunspeetse Onroerende Goed Maatschappij</text:p>
                  <text:p text:style-name="table_al">Nederlandse Tuinen Stichting</text:p>
                  <text:p text:style-name="table_al">Bond Heemschut</text:p>
                  <text:p text:style-name="table_al">Cuypersgenootschap</text:p>
                  <text:p text:style-name="table_al">Stichting Behoud landgoed de Grote Bunte</text:p>
                </table:table-cell>
              </table:table-row>
            </table:table>
            <text:p text:style-name="table_bottom"/>
          </text:section>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535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5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5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unspeet</meta:user-defined>
    <meta:user-defined meta:name="OVERHEID.Informatietype/DC.type">officiële publicatie</meta:user-defined>
    <meta:user-defined meta:name="OVERHEIDop.Rubriek/DC.type">beleidsregel</meta:user-defined>
    <meta:user-defined meta:name="OVERHEID.Gemeente/DCTERMS.publisher">Nunspeet</meta:user-defined>
    <meta:user-defined meta:name="OVERHEID.Gemeente/OVERHEID.authority">Nunspeet</meta:user-defined>
    <meta:user-defined meta:name="OVERHEID.TaxonomieBeleidsagendaDecentraal/OVERHEID.category">Bestuur | Organisatie en beleid</meta:user-defined>
    <meta:user-defined meta:name="DC.source">Onbekend</meta:user-defined>
    <meta:user-defined meta:name="DCTERMS.alternative">Vaststelling hotspots 2017-2023</meta:user-defined>
    <dc:language>nl</dc:language>
    <meta:user-defined meta:name="OVERHEIDop.locatietype/OVERHEIDop.gebiedsmarkering">Gemeente</meta:user-defined>
    <meta:user-defined meta:name="DC.title">Vaststelling Hotspots 2017-2023</meta:user-defined>
    <meta:user-defined meta:name="DCTERMS.W3CDTF/DCTERMS.available">2026-07-30</meta:user-defined>
    <meta:user-defined meta:name="DCTERMS.W3CDTF/OVERHEIDop.jaargang">2026</meta:user-defined>
    <meta:user-defined meta:name="OVERHEIDop.publicationIssue">365351</meta:user-defined>
    <meta:user-defined meta:name="OVERHEIDop.betreftRegeling">CVDR765217_1</meta:user-defined>
    <meta:user-defined meta:name="xs:date/OVERHEIDop.startdatum">2026-07-31</meta:user-defined>
    <meta:user-defined meta:name="OVERHEIDop.GmbID/DC.identifier">gmb-2026-365351</meta:user-defined>
    <meta:user-defined meta:name="OVERHEIDop.versieInformatie"/>
  </office:meta>
</office:document-meta>
</file>