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, Bekkerstraat 17, 3572SB Utrecht, GU-Z2026-00626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45</text:p>
            <text:p text:style-name="common-al">Toelichting: het bouwen van een dakterras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4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645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Aanvraag omgevingsvergunning, het bouwen van een dakterras, Bekkerstraat 17, 3572SB Utrecht, GU-Z2026-0062645</meta:user-defined>
    <meta:user-defined meta:name="OVERHEIDop.datumEindeReactietermijn">2026-09-18</meta:user-defined>
    <meta:user-defined meta:name="OVERHEIDop.terinzageleggingBG">https://jeleefomgeving.nl/inzien/002220647/259de833-5fa7-4baf-b9c7-3fb30930cf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46</meta:user-defined>
    <meta:user-defined meta:name="OVERHEIDop.GmbID/DC.identifier">gmb-2026-365346</meta:user-defined>
    <meta:user-defined meta:name="OVERHEIDop.versieInformatie"/>
  </office:meta>
</office:document-meta>
</file>