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het tijdelijk plaatsen van een bouwplaatsinrichting van 24 augustus 2026 tot en met 30 juli 2027, Prins Bernhardlaan ter hoogte van Prinses Irenelaan 1 in Voorburg - kenmerk 000024414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Aanvraag inrichten tijdelijke bouwplaats voor het tijdelijk plaatsen van een bouwplaatsinrichting van 24 augustus 2026 7:00 uur tot en met 30 juli 2027 16:00 uur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27 juli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65341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4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341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2441486</meta:user-defined>
    <dc:language>nl</dc:language>
    <meta:user-defined meta:name="OVERHEIDop.locatietype/OVERHEIDop.gebiedsmarkering">Vlak</meta:user-defined>
    <meta:user-defined meta:name="DC.title">Aanvraag voor het tijdelijk plaatsen van een bouwplaatsinrichting van 24 augustus 2026 tot en met 30 juli 2027, Prins Bernhardlaan ter hoogte van Prinses Irenelaan 1 in Voorburg - kenmerk 00002441486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341</meta:user-defined>
    <meta:user-defined meta:name="OVERHEIDop.GmbID/DC.identifier">gmb-2026-365341</meta:user-defined>
    <meta:user-defined meta:name="OVERHEIDop.versieInformatie"/>
  </office:meta>
</office:document-meta>
</file>