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Emmastraat 42, 3134 CL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plaatsen van een dakraam in het zijdakvlak van een woning </text:p>
            <text:p text:style-name="common-al">Met de adressering			: Emmastraat 42, 3134 CL Vlaardingen </text:p>
            <text:p text:style-name="common-al">Kenmerk							: 1096113 / 2026072701488</text:p>
            <text:p text:style-name="common-al">Type aanvraag				: Omgevingsvergunning regulier [Omgevingswet]</text:p>
            <text:p text:style-name="common-al">Datum ontvangst				: 27-07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6533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3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3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6113</meta:user-defined>
    <dc:language>nl</dc:language>
    <meta:user-defined meta:name="OVERHEIDop.locatietype/OVERHEIDop.gebiedsmarkering">Punt</meta:user-defined>
    <meta:user-defined meta:name="DC.title">Ingediende omgevingsvergunning aanvraag: Emmastraat 42, 3134 CL Vlaarding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38</meta:user-defined>
    <meta:user-defined meta:name="OVERHEIDop.GmbID/DC.identifier">gmb-2026-365338</meta:user-defined>
    <meta:user-defined meta:name="OVERHEIDop.versieInformatie"/>
  </office:meta>
</office:document-meta>
</file>