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eerstraat 20-H 1075S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uitbouw aan de achtergevel ter hoogte van de begane grond en het vervangen (herbouwen) van de berging in de achtertuin</text:p>
            <text:p text:style-name="common-al">Besluit: verleend</text:p>
            <text:p text:style-name="common-al">Besluit verzonden op: 27-07-2026</text:p>
            <text:p text:style-name="common-al">Zaakadres: Veerstraat 20-H 1075SV Amsterdam</text:p>
            <text:p text:style-name="common-al">Zaaknummer: Z2026-013869</text:p>
            <text:p text:style-name="common-al">DSO-nummer: 202603270047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3869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7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33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3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3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3869</meta:user-defined>
    <meta:user-defined meta:name="DCTERMS.abstract">vervangen van de uitbouw aan de achtergevel ter hoogte van de begane grond en het vervangen (herbouwen) van de berging in de achtertui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eerstraat 20-H 1075SV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37</meta:user-defined>
    <meta:user-defined meta:name="OVERHEIDop.GmbID/DC.identifier">gmb-2026-365337</meta:user-defined>
    <meta:user-defined meta:name="OVERHEIDop.versieInformatie"/>
  </office:meta>
</office:document-meta>
</file>