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4*"/>
    </style:style>
    <style:style style:family="table-column" style:parent-style-name="colspec" style:name="id1-3-2-2-1-6-1-2">
      <style:table-column-properties style:rel-column-width="89*"/>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wijziging van het Mandaat-, volmacht- en machtigingsbesluit De Connectie 2026</text:p>
      <text:section text:name="regeling_id1-3-2" text:style-name="regeling">
        <text:section text:name="aanhef_id1-3-2-1" text:style-name="aanhef">
          <text:section text:name="preambule_id1-3-2-1-1" text:style-name="preambule">
            <text:p text:style-name="al">Het college van burgemeester en wethouders en burgemeester van de gemeente Renkum, ieder voor zover het zijn bevoegdheid betreft;</text:p>
            <text:p text:style-name="al"/>
            <text:p text:style-name="al">gelet op het bepaalde in de Gemeentewet, de Algemene wet bestuursrecht en het Burgerlijk Wetboek; </text:p>
            <text:p text:style-name="al"/>
            <text:p text:style-name="al">overwegende dat het gewenst is het Mandaat-, volmacht- en machtigingsbesluit De Connectie 2026 aan te vullen met de bevoegdheid tot het vaststellen van de nota van inlichtingen, het voorlopig en definitief gunnen van opdrachten en vertegenwoordigen van de gemeente in rechtsgedingen gedurende het aanbestedingsproces, zodat de gemeente Arnhem in staat is de aan haar opgedragen taken uit voeren waar het om het uitvoeren van aanbestedingen namens de gemeente Renkum; </text:p>
            <text:p text:style-name="al"/>
            <text:p text:style-name="al">besluiten: het <text:span text:style-name="nadrukvet">besluit tot wijziging van het Mandaat-, volmacht- en machtigingsbesluit De Connectie 2026</text:span>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Artikel I wijziging van het Mandaat-, volmacht- en machtigingsbesluit De Connectie 2026</text:p>
            <text:p text:style-name="al">Het Mandaat-, volmacht- en machtigingsbesluit De Connectie 2026 wordt als volgt gewijzigd:</text:p>
            <text:p text:style-name="al">A</text:p>
            <text:p text:style-name="al">In artikel 2 wordt aan de tabel tussen de rij ‘<text:span text:style-name="nadrukcur">6. Het nemen van besluiten en het verrichten van werkzaamheden voortvloeiende uit de Algemene verordening gegevensbescherming (AVG) en de Uitvoeringswet Algemene verordening gegevensbescherming.</text:span>’ en de rij ‘<text:span text:style-name="nadrukvet"><text:span text:style-name="nadrukcur">Specifieke bevoegdheden – Facilitaire zaken</text:span></text:span><text:span text:style-name="nadrukvet">’</text:span> de volgende bevoegdheden toegevoegd:</text:p>
            <text:p text:style-name="al"/>
            <text:section text:name="table_id1-3-2-2-1-6" text:style-name="table">
              <text:p text:style-name="table_top"/>
              <table:table table:style-name="tgroup">
                <table:table-column table:style-name="id1-3-2-2-1-6-1-1"/>
                <table:table-column table:style-name="id1-3-2-2-1-6-1-2"/>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Specifieke bevoegdheden – Inkoop en aanbesteding </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verrichten van alle feitelijke en rechtshandelingen in het proces van inkoop en aanbesteding, daaronder wordt mede verstaan het voor de aanbestedingsprocedure benodigde aanbestedingsdocumenten vast te stellen en te publiceren, het beantwoorden van vragen van inschrijvers, het vaststellen en publiceren van Nota’s van Inlichtingen, het beoordelen en afwijzen van inschrijvingen en het nemen van selectie- en (voorlopige) gunningsbesluiten en indien nodig het aangaan en teken van een (raam)overeenkomst tot opdracht.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vertegenwoordigen van de gemeente in rechtsgedingen gedurende en voortvloeiende uit het aanbestedingsproces en in dat kader het aanwijzen van een gevolmachtigde tot het verrichten van proceshandelingen. </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 II Inwerkingtreding</text:p>
            <text:list text:style-name="id1-3-2-2-2-2">
              <text:list-item text:style-override="id1-3-2-2-2-2-1">
                <text:number>1.</text:number>
                <text:p text:style-name="al">Dit besluit treedt in werking op de dag na bekendmaking en werkt terug tot en met 1 januari 2026. </text:p>
              </text:list-item>
              <text:list-item text:style-override="id1-3-2-2-2-2-2">
                <text:number>2.</text:number>
                <text:p text:style-name="al">Dit besluit wordt aangehaald als: ‘besluit tot wijziging van het<text:span text:style-name="nadrukvet"/>Mandaat-, volmacht- en machtigingsbesluit De Connectie 2026’.</text:p>
              </text:list-item>
            </text:list>
            <text:p text:style-name="al"/>
            <text:p text:style-name="al">Aldus vastgesteld in de collegevergadering van 7 juli 2026,</text:p>
          </text:section>
        </text:section>
        <text:section text:name="regeling-sluiting_id1-3-2-3" text:style-name="regeling-sluiting">
          <text:section text:name="ondertekening_id1-3-2-3-1">
            <text:p><text:span text:style-name="functie"/></text:p>
            <text:p><text:span text:style-name="functie">BURGEMEESTER EN WETHOUDERS VAN RENKUM,</text:span></text:p>
            <text:p><text:span text:style-name="functie">De secretaris, de burgemeester,</text:span></text:p>
            <text:p><text:span text:style-name="functie"/></text:p>
            <text:p><text:span text:style-name="functie"/></text:p>
            <text:p><text:span text:style-name="functie">drs. M.J.J. (Marcel) Wagener A.M. (Marcel) Fränzel MSc</text:span></text:p>
            <text:p><text:span text:style-name="functie"/></text:p>
            <text:p><text:span text:style-name="functie"/></text:p>
            <text:p><text:span text:style-name="functie">DE BURGEMEESTER VAN RENKUM,</text:span></text:p>
            <text:p><text:span text:style-name="functie"/></text:p>
            <text:p><text:span text:style-name="functie"/></text:p>
            <text:p><text:span text:style-name="functie">A.M. (Marcel) Fränzel MSc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653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Renkum</meta:user-defined>
    <meta:user-defined meta:name="OVERHEIDop.Rubriek/DC.type">delegatie- of mandaatbesluit</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Bestuur | Organisatie en beleid</meta:user-defined>
    <meta:user-defined meta:name="DC.source">Gemeentewet]|[1.0:c:BWBR0005416&amp;g=2025-02-12</meta:user-defined>
    <meta:user-defined meta:name="DC.source">Algemene wet bestuursrecht]|[1.0:c:BWBR0005537&amp;g=2025-11-21</meta:user-defined>
    <meta:user-defined meta:name="DCTERMS.alternative">Mandaat- volmacht- en machtigingsbesluit De Connectie 2026</meta:user-defined>
    <dc:language>nl</dc:language>
    <meta:user-defined meta:name="OVERHEIDop.locatietype/OVERHEIDop.gebiedsmarkering">Gemeente</meta:user-defined>
    <meta:user-defined meta:name="DC.title">Mandaat-, volmacht- en machtigingsbesluit De Connectie 2026</meta:user-defined>
    <meta:user-defined meta:name="DCTERMS.W3CDTF/DCTERMS.available">2026-07-30</meta:user-defined>
    <meta:user-defined meta:name="DCTERMS.W3CDTF/OVERHEIDop.jaargang">2026</meta:user-defined>
    <meta:user-defined meta:name="OVERHEIDop.publicationIssue">365330</meta:user-defined>
    <meta:user-defined meta:name="OVERHEIDop.betreftRegeling">CVDR754347_2</meta:user-defined>
    <meta:user-defined meta:name="OVERHEIDop.GmbID/DC.identifier">gmb-2026-365330</meta:user-defined>
    <meta:user-defined meta:name="xs:date/OVERHEIDop.startdatum">2026-07-31</meta:user-defined>
    <meta:user-defined meta:name="OVERHEIDop.versieInformatie"/>
  </office:meta>
</office:document-meta>
</file>