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vervangen van de bestaande kozijnen door kunststof kozijnen  op het perceel Roerdompstraat 38, 3815 BV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vervangen van de bestaande kozijnen door kunststof kozijnen  op het perceel Roerdompstraat 38, 3815 BV Amersfoort</text:span>
          </text:p>
            <text:p text:style-name="common-al">De Gemeente Amersfoort heeft op 14-07-2026 een aanvraag voor een omgevingsvergunning ontvangen voor het vervangen van de bestaande kozijnen door kunststof kozijnen  op het perceel Roerdompstraat 38, 3815 BV Amersfoort, met kenmerk CLZ-00038618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08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6532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2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2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8618</meta:user-defined>
    <dc:language>nl</dc:language>
    <meta:user-defined meta:name="OVERHEIDop.locatietype/OVERHEIDop.gebiedsmarkering">Punt</meta:user-defined>
    <meta:user-defined meta:name="DC.title">Ontvangen aanvraag omgevingsvergunning voor het vervangen van de bestaande kozijnen door kunststof kozijnen  op het perceel Roerdompstraat 38, 3815 BV Amersfoor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323</meta:user-defined>
    <meta:user-defined meta:name="OVERHEIDop.GmbID/DC.identifier">gmb-2026-365323</meta:user-defined>
    <meta:user-defined meta:name="OVERHEIDop.versieInformatie"/>
  </office:meta>
</office:document-meta>
</file>