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Oostzanerdijk 33 1035R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nieuw balkon met nieuwe spiltrap</text:p>
            <text:p text:style-name="common-al">Zaakadres: Oostzanerdijk 33 1035RA Amsterdam</text:p>
            <text:p text:style-name="common-al">Datum ontvangst: 05-06-2026</text:p>
            <text:p text:style-name="common-al">Zaaknummer: Z2026-024964</text:p>
            <text:p text:style-name="common-al">DSO-nummer: 2026060501194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5314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31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31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4964</meta:user-defined>
    <meta:user-defined meta:name="DCTERMS.abstract">realiseren van een nieuw balkon met nieuwe spiltrap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Oostzanerdijk 33 1035RA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314</meta:user-defined>
    <meta:user-defined meta:name="OVERHEIDop.GmbID/DC.identifier">gmb-2026-365314</meta:user-defined>
    <meta:user-defined meta:name="OVERHEIDop.versieInformatie"/>
  </office:meta>
</office:document-meta>
</file>