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706bf865-977a-44cc-91cd-fe24d24c6b77.png" manifest:media-type="image/png"/>
  <manifest:file-entry manifest:full-path="Pictures/2iadef8df1-f466-4c06-a690-1978f97d95d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5-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5-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2">
      <text:list-level-style-bullet style:num-suffix="" text:bullet-char="​" text:level="1">
        <style:list-level-properties text:min-label-width="10mm"/>
      </text:list-level-style-bullet>
    </text:list-style>
    <text:list-style style:name="id1-3-2-2-1-2-2-4">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2-4-1">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2-3">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5">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3-5-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2-4">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4-19">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9-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9-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19-3">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19-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19-5">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office:automatic-styles>
  <office:body>
    <office:text>
      <text:p text:style-name="new_page_staatscourant"/>
      <text:p text:style-name="single-kop-titel">Rectificatie: Straatnaamgeving Hank Hansstraat e.a.</text:p>
      <text:section text:name="regeling_id1-3-2" text:style-name="regeling">
        <text:section text:name="aanhef_id1-3-2-1" text:style-name="aanhef">
          <text:section text:name="preambule_id1-3-2-1-1" text:style-name="preambule">
            <text:p text:style-name="al">[Deze publicatie betreft een rectificatie omdat er een onjuiste aanduiding is opgenomen in het eerste beslispunt voor de Hank Hansstraat. De oorspronkelijke publicatie is op 3 juli 2026 bekendgemaakt<text:span text:style-name="nadrukvet">, </text:span>beschikbaar via <text:a xlink:href="https://zoek.officielebekendmakingen.nl/gmb-2026-317135.html" xlink:type="simple"><text:span text:style-name="nadrukondlijn">Gemeenteblad 2026, 317135</text:span></text:a>.]</text:p>
            <text:p text:style-name="al"/>
            <text:p text:style-name="al">Het college van burgemeester en wethouders van de gemeente Rotterdam,</text:p>
            <text:p text:style-name="al"/>
            <text:p text:style-name="al">Gelezen het voorstel van de directie Wijken, Participatie en Stadsarchief, Cluster Dienstverlening van 16 juni 2026 (str.n.cie. nummer D2602-97989);</text:p>
            <text:p text:style-name="al"/>
            <text:p text:style-name="al">gelet op het ter zake ingekomen advies van de Commissie van advies inzake straatnamen en gedenktekens, na kennisgeving aan de wijkraad, ten aanzien van de punten I., II. en III., alsmede op de bepalingen van de Straatnamenverordening 2014;</text:p>
            <text:p text:style-name="al"/>
            <text:p text:style-name="al">overwegende, dat het wenselijk is om punt I, cijfer 1 van het besluit Straatnaamgeving Hank Hansstraat e.a. van 3 juli 2026 te rectificeren vanwege een nummeringsfout. Dit moest zijn het cijfer 3;</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I.</text:number>
                <text:p text:style-name="al">
                <text:span text:style-name="nadrukvet">Te benoemen:</text:span>
              </text:p>
                <text:p text:style-name="al">De verbindingen die op de bijgevoegde tekening STR_2020-47 FASE 2.1 zijn aangeduid met de cijfers 3, 7 en 8:</text:p>
                <text:p text:style-name="al"/>
                <text:list text:style-name="id1-3-2-2-1-2-1-5">
                  <text:list-item text:style-override="id1-3-2-2-1-2-1-5-1">
                    <text:number>3.</text:number>
                    <text:p text:style-name="al">
                    <text:span text:style-name="nadrukvet">Hank Hansstraat</text:span>
                  </text:p>
                  </text:list-item>
                  <text:list-item text:style-override="id1-3-2-2-1-2-1-5-2">
                    <text:number>7.</text:number>
                    <text:p text:style-name="al">
                    <text:span text:style-name="nadrukvet">Cornelis Jaminsingel</text:span>
                  </text:p>
                  </text:list-item>
                  <text:list-item text:style-override="id1-3-2-2-1-2-1-5-3">
                    <text:number>8.</text:number>
                    <text:p text:style-name="al">
                    <text:span text:style-name="nadrukvet">Esma Yiğitoğlu-laan</text:span>
                  </text:p>
                  </text:list-item>
                </text:list>
              </text:list-item>
              <text:list-item text:style-override="id1-3-2-2-1-2-2">
                <text:number/>
                <text:p text:style-name="al">De verbinding die op de bijgevoegde tekening STR_2020-47 FASE 2.2 is aangeduid met het cijfer 13:</text:p>
                <text:p text:style-name="al"/>
                <text:list text:style-name="id1-3-2-2-1-2-2-4">
                  <text:list-item text:style-override="id1-3-2-2-1-2-2-4-1">
                    <text:number>13.</text:number>
                    <text:p text:style-name="al">
                    <text:span text:style-name="nadrukvet">Helena van der Kraanhof </text:span>
                  </text:p>
                  </text:list-item>
                </text:list>
              </text:list-item>
              <text:list-item text:style-override="id1-3-2-2-1-2-3">
                <text:number>II.</text:number>
                <text:p text:style-name="al">
                <text:span text:style-name="nadrukvet">Te wijzigen:</text:span>
              </text:p>
                <text:p text:style-name="al">De locatie van de verbinding die op de bijgevoegde tekening STR_2020-47 FASE 2.1 is aangeduid met de het cijfer 10 te wijzigen: </text:p>
                <text:p text:style-name="al"/>
                <text:list text:style-name="id1-3-2-2-1-2-3-5">
                  <text:list-item text:style-override="id1-3-2-2-1-2-3-5-1">
                    <text:number>10.</text:number>
                    <text:p text:style-name="al">
                    <text:span text:style-name="nadrukvet">Fred Kapshof</text:span>
                  </text:p>
                  </text:list-item>
                </text:list>
              </text:list-item>
              <text:list-item text:style-override="id1-3-2-2-1-2-4">
                <text:number>III.</text:number>
                <text:p text:style-name="al">Te bepalen dat dit besluit met ingang van heden van kracht wordt.</text:p>
              </text:list-item>
            </text:list>
          </text:section>
        </text:section>
        <text:section text:name="regeling-sluiting_id1-3-2-3" text:style-name="regeling-sluiting">
          <text:section text:name="ondertekening_id1-3-2-3-1">
            <text:p><text:span text:style-name="functie">Aldus vastgesteld namens het college van burgemeester en wethouders van Rotterdam op 16 juni 2026.</text:span></text:p>
          </text:section>
          <text:section text:name="ondertekening_id1-3-2-3-2">
            <text:p><text:span text:style-name="functie"/></text:p>
            <text:p><text:span text:style-name="functie">De wethouder Werk &amp; Inkomen, Nationaal Programma Rotterdam Zuid, EU-arbeidsmigranten, Stadsbrug en Dierenwelzijn,</text:span></text:p>
          </text:section>
          <text:section text:name="ondertekening_id1-3-2-3-3">
            <text:p><text:span text:style-name="functie"/></text:p>
            <text:p><text:span text:style-name="functie">De heer Tim Versnel MSc</text:span></text:p>
          </text:section>
        </text:section>
        <text:section text:name="nota-toelichting_id1-3-2-4" text:style-name="nota-toelichting">
          <text:p text:style-name="artikel_kop_titel"><text:span text:style-name="label"/> </text:p>
          <text:p text:style-name="al">Dit gemeenteblad ligt ook ter inzage bij het Concern Informatiecentrum Rotterdam (CIC): 010-267 2514 of bir@rotterdam.nl</text:p>
          <text:p text:style-name="al"/>
          <text:p text:style-name="al">
          <text:span text:style-name="nadrukvet">Toelichting:</text:span>
        </text:p>
          <text:p text:style-name="al">De namen op de locatie Veilingterrein verwijzen naar verdienstelijke personen uit de geschiedenis van Crooswijk en Kralingen. Ieder van deze personen heeft op haar of zijn eigen wijze een spoor achtergelaten.</text:p>
          <text:p text:style-name="al"/>
          <text:p text:style-name="al">De locatie waar voorheen het <text:span text:style-name="nadrukvet">Fred Kapshof</text:span> is vastgesteld wijzigt oostwaarts. </text:p>
          <text:p text:style-name="al"/>
          <text:p text:style-name="al">
          <text:span text:style-name="nadrukvet">Johanna Hendrika (Hank) Hans</text:span> (1919–2015) woonde in Kralingen en was tot op een hoge leeftijd nog actief als beeldhouwer. Haar bekendste beeld Sterker door strijd is het 3,5 meter hoge marmeren werk dat in de hal staat van het stadhuis aan de Coolsingel en is een geschenk van Koningin Wilhelmina aan de stad. </text:p>
          <text:p text:style-name="al"/>
          <text:p text:style-name="al">
          <text:span text:style-name="nadrukvet">Cornelis Jamin</text:span> (1850-1907) opende in 1880 een banketfabriek in Crooswijk. Jamin groeide uit tot één van de bekendste winkelketens van Nederland, onder andere door de zelfgemaakte ‘IJsjes van Jamin’. </text:p>
          <text:p text:style-name="al"/>
          <text:p text:style-name="al">
          <text:span text:style-name="nadrukvet">Esma Yiğitoğlu</text:span> (1944-2009) vestigde zich op zeventienjarige leeftijd in Rotterdam om te studeren aan de Academie voor Beeldende Kunsten. Ze was actief als beeldend kunstenaar in Crooswijk. Haar werk omvatte sculpturen, tekeningen en schilderijen, geïnspireerd door zowel de Turkse als de westerse kunsttraditie. </text:p>
          <text:p text:style-name="al"/>
          <text:p text:style-name="al">
          <text:span text:style-name="nadrukvet">Helena van der Kraan</text:span> (Helena Jiřina Mázl, 1940-2020) was een Nederlands-Tsjechische fotograaf. Ze vestigde zich in Nederland na te zijn gevlucht na de Praagse Lente van 1968. Ze werkte veel samen met haar partner Axel van der Kraan. Van der Kraan had haar atelier aan de Oostzeedijk in Kralingen. </text:p>
          <text:p text:style-name="al"/>
          <text:p text:style-name="al">
          <text:span text:style-name="nadrukcur">Onderschrift(en):</text:span>
        </text:p>
          <text:p text:style-name="al"/>
          <text:list text:style-name="id1-3-2-4-19">
            <text:list-item text:style-override="id1-3-2-4-19-1">
              <text:number>3.</text:number>
              <text:p text:style-name="al">Hank Hansstraat</text:p>
              <text:p text:style-name="al">Kralingse beeldhouwer (1919-2015)</text:p>
            </text:list-item>
            <text:list-item text:style-override="id1-3-2-4-19-2">
              <text:number>7.</text:number>
              <text:p text:style-name="al">Cornelis Jaminsingel</text:p>
              <text:p text:style-name="al">Crooswijkse banketbakker (1850-1907)</text:p>
            </text:list-item>
            <text:list-item text:style-override="id1-3-2-4-19-3">
              <text:number>8.</text:number>
              <text:p text:style-name="al">Esma Yiğitoğlu-laan</text:p>
              <text:p text:style-name="al">beeldend kunstenaar in Crooswijk (1944-2009)</text:p>
            </text:list-item>
            <text:list-item text:style-override="id1-3-2-4-19-4">
              <text:number>10.</text:number>
              <text:p text:style-name="al">Fred Kapshof</text:p>
              <text:p text:style-name="al">drievoudig wereldkampioen goochelen (1926-1980)</text:p>
            </text:list-item>
            <text:list-item text:style-override="id1-3-2-4-19-5">
              <text:number>13.</text:number>
              <text:p text:style-name="al">Helena van der Kraanhof</text:p>
              <text:p text:style-name="al">Nederlands-Tsjechische fotograaf (1940-2020) </text:p>
            </text:list-item>
          </text:list>
        </text:section>
        <text:section text:name="bijlage_id1-3-2-5" text:style-name="bijlage">
          <text:p text:style-name="bijlage_top"/>
          <text:p text:style-name="hoofdstuk_kop"><text:span text:style-name="label">Bijlage:</text:span>  tekening STR_2020-47 FASE 2.1</text:p>
          <text:p text:style-name="al"/>
          <text:p text:style-name="al">
          <draw:frame><draw:text-box><text:section text:name="plaatje_id1-3-2-5-3-1" text:style-name="plaatje">
            <text:p text:style-name="illustratie_id1-3-2-5-3-1-1"><draw:frame draw:style-name="illustratie_id1-3-2-5-3-1-1" text:anchor-type="paragraph" svg:width="150mm" svg:height="105.19999999999999mm"><draw:image xlink:href="Pictures/1i706bf865-977a-44cc-91cd-fe24d24c6b77.png" xlink:type="simple"/></draw:frame></text:p>
          </text:section></draw:text-box></draw:frame>
        </text:p>
        </text:section>
        <text:section text:name="bijlage_id1-3-2-6" text:style-name="bijlage">
          <text:p text:style-name="bijlage_top"/>
          <text:p text:style-name="hoofdstuk_kop"><text:span text:style-name="label">Bijlage:</text:span>  tekening STR_2020-47 FASE 2.2</text:p>
          <text:p text:style-name="al"/>
          <text:p text:style-name="al">
          <draw:frame><draw:text-box><text:section text:name="plaatje_id1-3-2-6-3-1" text:style-name="plaatje">
            <text:p text:style-name="illustratie_id1-3-2-6-3-1-1"><draw:frame draw:style-name="illustratie_id1-3-2-6-3-1-1" text:anchor-type="paragraph" svg:width="150mm" svg:height="104.1mm"><draw:image xlink:href="Pictures/2iadef8df1-f466-4c06-a690-1978f97d95d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3-1-1" style:parent-style-name="Standard">
      <style:paragraph-properties style:line-spacing="0mm" style:text-autospace="none" ofo:line-height="0.001cm"/>
    </style:style>
    <style:style style:family="graphic" style:name="illustratie_id1-3-2-5-3-1-1" style:parent-style-name="Standard">
      <style:graphic-properties style:horizontal-pos="left" style:horizontal-rel="paragraph" style:vertical-pos="top" style:vertical-rel="paragraph" style:wrap="none" ofo:margin-right="3mm"/>
    </style:style>
    <style:style style:family="paragraph" style:name="illustratie_id1-3-2-6-3-1-1" style:parent-style-name="Standard">
      <style:paragraph-properties style:line-spacing="0mm" style:text-autospace="none" ofo:line-height="0.001cm"/>
    </style:style>
    <style:style style:family="graphic" style:name="illustratie_id1-3-2-6-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6530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0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30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DC.source">Straatnamenverordening 2014]|[https://lokaleregelgeving.overheid.nl/CVDR330228/2</meta:user-defined>
    <meta:user-defined meta:name="OVERHEIDop.referentienummer">2026, nummer 113</meta:user-defined>
    <dc:language>nl</dc:language>
    <meta:user-defined meta:name="OVERHEIDop.locatietype/OVERHEIDop.gebiedsmarkering">Vlak</meta:user-defined>
    <meta:user-defined meta:name="DC.title">Rectificatie: Straatnaamgeving Hank Hansstraat e.a.</meta:user-defined>
    <meta:user-defined meta:name="DCTERMS.W3CDTF/DCTERMS.available">2026-07-30</meta:user-defined>
    <meta:user-defined meta:name="DCTERMS.W3CDTF/OVERHEIDop.jaargang">2026</meta:user-defined>
    <meta:user-defined meta:name="OVERHEIDop.publicationIssue">365306</meta:user-defined>
    <meta:user-defined meta:name="OVERHEIDop.GmbID/DC.identifier">gmb-2026-365306</meta:user-defined>
    <meta:user-defined meta:name="OVERHEIDop.versieInformatie"/>
  </office:meta>
</office:document-meta>
</file>