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Binnenweg 29, 8475EE Nijeholtp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4521 voor een Omgevingsvergunning op de locatie Binnenweg 29, 8475EE Nijeholtpade. De vergunning is verleend. Het besluit betreft:</text:p>
            <text:p text:style-name="common-al">kappen 2 bomen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5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6530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521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Binnenweg 29, 8475EE Nijeholtpa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02</meta:user-defined>
    <meta:user-defined meta:name="OVERHEIDop.GmbID/DC.identifier">gmb-2026-365302</meta:user-defined>
    <meta:user-defined meta:name="OVERHEIDop.versieInformatie"/>
  </office:meta>
</office:document-meta>
</file>