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voor het realiseren van een dakopbouw op het perceel Triangelstraat 23, 3822 D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omgevingsvergunning voor het realiseren van een dakopbouw op het perceel Triangelstraat 23, 3822 DH Amersfoort</text:span>
          </text:p>
            <text:p text:style-name="common-al">De aanvrager heeft de verleende omgevingsvergunning (d.d 08-06-2026) voor het realiseren van een dakopbouw op het perceel Triangelstraat 23, 3822 DH Amersfoort, met kenmerk CLZ-00030703, ingetrokken.</text:p>
            <text:p text:style-name="common-al">
            
          </text:p>
            <text:p text:style-name="common-al">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527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0703</meta:user-defined>
    <dc:language>nl</dc:language>
    <meta:user-defined meta:name="OVERHEIDop.locatietype/OVERHEIDop.gebiedsmarkering">Punt</meta:user-defined>
    <meta:user-defined meta:name="DC.title">Ingetrokken omgevingsvergunning voor het realiseren van een dakopbouw op het perceel Triangelstraat 23, 3822 DH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78</meta:user-defined>
    <meta:user-defined meta:name="OVERHEIDop.GmbID/DC.identifier">gmb-2026-365278</meta:user-defined>
    <meta:user-defined meta:name="OVERHEIDop.versieInformatie"/>
  </office:meta>
</office:document-meta>
</file>