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verbreding van een uitweg aan Mozartstraat 24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Oost Gelre hebben een aanvraag omgevingsvergunning ontvangen voor de verbreding van een uitweg aan de Mozartstraat 24 in Lichtenvoorde.</text:p>
            <text:p text:style-name="common-al">Ingekomen: 30 juni 2026</text:p>
            <text:p text:style-name="common-al">Zaaknummer: 30500-2026</text:p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6525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5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5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30500-2026</meta:user-defined>
    <dc:language>nl</dc:language>
    <meta:user-defined meta:name="OVERHEIDop.locatietype/OVERHEIDop.gebiedsmarkering">Adres</meta:user-defined>
    <meta:user-defined meta:name="DC.title">Aanvraag vergunning voor de verbreding van een uitweg aan Mozartstraat 24 te Lichtenvoord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56</meta:user-defined>
    <meta:user-defined meta:name="OVERHEIDop.GmbID/DC.identifier">gmb-2026-365256</meta:user-defined>
    <meta:user-defined meta:name="OVERHEIDop.versieInformatie"/>
  </office:meta>
</office:document-meta>
</file>