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Marius Bauerstraat 20, 3443 HL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01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Marius Bauerstraat 20, 3443 HL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0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6524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01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DC.title">Besluit (Marius Bauerstraat 20, 3443 HL Woerden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0</meta:user-defined>
    <meta:user-defined meta:name="OVERHEIDop.GmbID/DC.identifier">gmb-2026-365240</meta:user-defined>
    <meta:user-defined meta:name="OVERHEIDop.versieInformatie"/>
  </office:meta>
</office:document-meta>
</file>